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тмир-объявил-голосование-в-конкурсе-фотографий"/>«Ратмир» объявил голосование в конкурсе фотографий<text:bookmark-end text:name="ратмир-объявил-голосование-в-конкурсе-фотографий"/></text:h>
      <text:p text:style-name="First_20_paragraph">06.08.2021</text:p>
      <text:p text:style-name="Text_20_body"><text:line-break/></text:p>
      <text:p text:style-name="Text_20_body">В соцсетях «Ратмира» сотрудники опубликовали <text:a xlink:type="simple" xlink:href="https://vk.com/wall-86110107_3483" office:name=""><text:span text:style-name="Definition">пост</text:span></text:a>, в котором предложили подписчикам проголосовать за понравившийся снимок в рамках фотоконкурса.<text:line-break/><text:line-break/>Это голосование на приз зрительских симпатий в конкурсе фотографий под названием «Я и мой лучший друг», организованном в честь Международного дня дружбы.<text:line-break/><text:line-break/>Проголосовать можно за одну из девяти представленных в посте работ. Подсчитать голоса и объявить результаты сотрудники «Ратмира» обещают 9 августа. В этот день станут известны результаты оценки как подписчиков, так и жюри.<text:line-break/></text:p>
      <text:p text:style-name="Text_20_body"><text:line-break/></text:p>
      <text:p text:style-name="Text_20_body">Адрес страницы: <text:a xlink:type="simple" xlink:href="http://zuzino.mos.ru/presscenter/news/detail/1004204.html" office:name=""><text:span text:style-name="Definition">http://zuzino.mos.ru/presscenter/news/detail/1004204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2:44Z</meta:creation-date>
    <dc:date>2023-05-26T02:12:44Z</dc:date>
  </office:meta>
</office:document-meta>
</file>