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цсо-зюзино-поделились-рецептом-компота-на-зиму"/>В ТЦСО «Зюзино» поделились рецептом компота на зиму<text:bookmark-end text:name="в-тцсо-зюзино-поделились-рецептом-компота-на-зиму"/></text:h>
      <text:p text:style-name="First_20_paragraph">12.08.2021</text:p>
      <text:p text:style-name="Text_20_body"><text:line-break/></text:p>
      <text:p text:style-name="Text_20_body">Сотрудники ТЦСО «Зюзино» опубликовали в соцсетях новый <text:a xlink:type="simple" xlink:href="https://www.instagram.com/p/CSbvNDmjpfy/?utm_medium=copy_link" office:name=""><text:span text:style-name="Definition">рецепт</text:span></text:a>. Чуть ранее они раскрывали секрет приготовления лёгкого летнего винегрета, а теперь рассказали, как приготовить компот на зиму.</text:p>
      <text:p text:style-name="Text_20_body">Так, для приготовления 3 литров компота потребуются следующие ингредиенты: 4 средних яблока, 4 средних груши, 240-300 гр сахара, 2 листа мяты, кипяток.<text:line-break/><text:line-break/>Для начала нужно помыть фрукты и нарезать их, удалив сердцевину. Помыть банку, положить туда кусочки яблок и груш равной пропорции. Фрукты должны занять половину банки. На этом же этапе можно добавить листья мяты.<text:line-break/><text:line-break/>Затем банку до краёв нужно залить кипятком при помощи половника, после чего прикрыть банку стерилизованной крышкой и оставить её на 20 минут.<text:line-break/><text:line-break/>Затем на банку нужно надеть крышку с дырками и слить настой в кастрюлю. Далее нужно довести отвар до кипения, в процессе которого насыпать сахар. А потом залить кипящим настоем с сахаром кусочки фруктов в банке, закрыть крышку и перевернуть банку.<text:line-break/></text:p>
      <text:p text:style-name="Text_20_body"><text:line-break/></text:p>
      <text:p text:style-name="Text_20_body">Адрес страницы: <text:a xlink:type="simple" xlink:href="http://zuzino.mos.ru/presscenter/news/detail/1022004.html" office:name=""><text:span text:style-name="Definition">http://zuzino.mos.ru/presscenter/news/detail/1022004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44Z</meta:creation-date>
    <dc:date>2023-05-26T02:12:44Z</dc:date>
  </office:meta>
</office:document-meta>
</file>