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воскресной-школе-храма-святых-бориса-и-глеба-прошла-встреча-посвященная-православному-воспитанию-детей"/>В Воскресной школе храма Святых Бориса и Глеба прошла встреча, посвященная православному воспитанию детей<text:bookmark-end text:name="в-воскресной-школе-храма-святых-бориса-и-глеба-прошла-встреча-посвященная-православному-воспитанию-детей"/></text:h>
      <text:p text:style-name="First_20_paragraph">27.10.2021</text:p>
      <text:p text:style-name="Text_20_body">24 октября в Воскресной школе храма Святых Бориса и Глеба в Зюзине прошла лекция-беседа преподавателя Глушенкова Валерия Викторовича на тему «Основы и особенности воспитания детей в православной семье». Об этом сообщается на <text:a xlink:type="simple" xlink:href="http://h-bg.ru/v-voskresnoj-shkol-hrama-svyatyh-strastoterptsev-borisa-i-gleba-v-zyuzine-sostoyalas-vstrecha-posvyashhennaya-pravoslavnomu-vospitaniyu-detej/" office:name=""><text:span text:style-name="Definition">сайте</text:span></text:a> храма.</text:p>
      <text:p text:style-name="Text_20_body">Вступительное слово на встрече произнёс духовник школы протоиерей Владимир Кучумов. Затем лектор показал детям презентацию.</text:p>
      <text:p text:style-name="Text_20_body">В беседе были задействованы также родители учеников Воскресной школы, слушатели взрослых групп, педагоги и прихожане.</text:p>
      <text:p text:style-name="Text_20_body">Фото: храм святых Бориса и Глеба</text:p>
      <text:p text:style-name="Text_20_body"><text:line-break/></text:p>
      <text:p text:style-name="Text_20_body">Адрес страницы: <text:a xlink:type="simple" xlink:href="http://zuzino.mos.ru/presscenter/news/detail/10357338.html" office:name=""><text:span text:style-name="Definition">http://zuzino.mos.ru/presscenter/news/detail/10357338.html</text:span></text:a></text:p>
      <text:p text:style-name="Text_20_body"><text:a xlink:type="simple" xlink:href="http://zuzino.mos.ru" office:name=""><text:span text:style-name="Definition">Управа района Зюз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1-21T07:07:23Z</meta:creation-date>
    <dc:date>2024-01-21T07:07:23Z</dc:date>
  </office:meta>
</office:document-meta>
</file>