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сихолог-семейного-центра-зюзино-рассказала-о-том-как-решить-конфликты-со-сверстниками"/>Психолог семейного центра «Зюзино» рассказала о том, как решить конфликты со сверстниками<text:bookmark-end text:name="психолог-семейного-центра-зюзино-рассказала-о-том-как-решить-конфликты-со-сверстниками"/></text:h>
      <text:p text:style-name="First_20_paragraph">15.11.2021</text:p>
      <text:p text:style-name="Text_20_body">Психолог семейного центра «Зюзино» Екатерина Алмаева рассказала о том, как решить конфликты со сверстниками. Соответствующая информация опубликована на сайте департамента труда и соцзащиты населения.</text:p>
      <text:p text:style-name="Text_20_body">К примеру, в семейный центр «Зюзино» обратилась Александра Горенко, которая пожаловалась на поведение 13-летней дочери Лизы. В жизни дочери с переходом в новую школу начались проблемы. Лиза не могла найти общий язык со сверстниками и найти друзей. После этого девочка замкнулась и стала мало рассказывать о своей жизни.</text:p>
      <text:p text:style-name="Text_20_body">В результате мама и дочка пришли на приём к психологу. На встрече Лиза призналась, что часто конфликтует с одноклассниками. Тогда специалист рассказала девочке о том, как лучше всего вести себя во время ссор. Также психолог предложила Лизе посещать занятия по программе «Центр общения». На них школьница училась регулировать конфликты. К настоящему моменту у девочки стало меньше школьных конфликтов и появились друзья.</text:p>
      <text:p text:style-name="Text_20_body">Подробнее о том, как следует решать конфликты, можно почитать по <text:a xlink:type="simple" xlink:href="https://dszn.ru/press-center/news/7627?utm_source=yxnews&amp;utm_medium=desktop&amp;utm_referrer=https%3A%2F%2Fyandex.ru%2Fnews%2Fsearch%3Ftext%3D" office:name=""><text:span text:style-name="Definition">ссылке</text:span></text:a>. Занятия по программе «Центр общения» проходят по адресу: г. Москва, Севастопольский пр-т, д. 18а. Записаться можно по тел.: 8 (999) 857 29 71.</text:p>
      <text:p text:style-name="Text_20_body">Фото: соцзащита ЮЗАО</text:p>
      <text:p text:style-name="Text_20_body"><text:line-break/></text:p>
      <text:p text:style-name="Text_20_body">Адрес страницы: <text:a xlink:type="simple" xlink:href="http://zuzino.mos.ru/presscenter/news/detail/10395536.html" office:name=""><text:span text:style-name="Definition">http://zuzino.mos.ru/presscenter/news/detail/10395536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7:17:13Z</meta:creation-date>
    <dc:date>2023-06-07T07:17:13Z</dc:date>
  </office:meta>
</office:document-meta>
</file>