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зюзина-могут-пройти-викторину-о-новых-станциях-бкл"/>Жители Зюзина могут пройти викторину о новых станциях БКЛ<text:bookmark-end text:name="жители-зюзина-могут-пройти-викторину-о-новых-станциях-бкл"/></text:h>
      <text:p text:style-name="First_20_paragraph">16.05.2022</text:p>
      <text:p text:style-name="Text_20_body">Жители Зюзина могут пройти викторину о новых станциях БКЛ. Её запустили к 87-летию Московского метрополитена. Викторина размещена на сайте «Активный гражданин», сообщает пресс-служба департамента транспорта и развития дорожно-транспортной инфраструктуры Москвы.</text:p>
      <text:p text:style-name="Text_20_body">«Уверены, что хорошо знаете новые станции БКЛ, которые мы открыли в декабре? Можно проверить!», - сказано в сообщении ведомства.</text:p>
      <text:p text:style-name="Text_20_body">Отметим, что новый тест стал частью новой рубрики «Большая викторина». Проверять свои знания о Москве можно при помощи викторин, которые будут доступны для граждан два раза в месяц по пятницам.</text:p>
      <text:p text:style-name="Text_20_body">Напомним, что станции БКЛ «Зюзино» и «Каховская» открылись 7 декабря 2021 года. Всего на БКЛ разместится 31 станция. Пассажиры смогут осуществлять пересадки по 47 направлениям, включая МЦК и пригородные железные дороги.</text:p>
      <text:p text:style-name="Text_20_body">Фото: Московский метрополитен</text:p>
      <text:p text:style-name="Text_20_body"><text:line-break/></text:p>
      <text:p text:style-name="Text_20_body">Адрес страницы: <text:a xlink:type="simple" xlink:href="http://zuzino.mos.ru/presscenter/news/detail/10802878.html" office:name=""><text:span text:style-name="Definition">http://zuzino.mos.ru/presscenter/news/detail/10802878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8:08:56Z</meta:creation-date>
    <dc:date>2023-05-25T18:08:56Z</dc:date>
  </office:meta>
</office:document-meta>
</file>