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нции-бкл-от-терехово-до-каховской-стали-лучшим-объектом-метрополитена-2021-года"/>Станции БКЛ от «Терехово» до «Каховской стали лучшим объектом метрополитена 2021 года<text:bookmark-end text:name="станции-бкл-от-терехово-до-каховской-стали-лучшим-объектом-метрополитена-2021-года"/></text:h>
      <text:p text:style-name="First_20_paragraph">27.07.2022</text:p>
      <text:p text:style-name="Text_20_body">Станции БКЛ от «Терехово» до «Каховской стали лучшим объектом метрополитена 2021 года. Голосование проходило на <text:a xlink:type="simple" xlink:href="https://ag.mos.ru/home" office:name=""><text:span text:style-name="Definition">портале</text:span></text:a> «Активный гражданин».</text:p>
      <text:p text:style-name="Text_20_body">Жители Москвы голосовали за проекты жилых комплексов, больниц, офисных зданий и других объектов инфраструктуры. В финале оказалось более ста проектов. В номинации «Объекты метрополитена и ж/д транспорта» лидером оказался участок Большой кольцевой линии метро от станции «Терехово» до «Каховской». За него проголосовало 68% позьзователей.</text:p>
      <text:p text:style-name="Text_20_body">Итоги голосования разместят на сайте соревнования.</text:p>
      <text:p text:style-name="Text_20_body">Напомним, что открытие десяти станций БКЛ стало самым крупным одновременный пуском в истории метрополитена Москвы. Четыре из них - «Каховская», «Новаторская», «Зюзино» и «Воронцовская» - находятся в ЮЗАО.</text:p>
      <text:p text:style-name="Text_20_body">Фото: mos.ru</text:p>
      <text:p text:style-name="Text_20_body"><text:line-break/></text:p>
      <text:p text:style-name="Text_20_body">Адрес страницы: <text:a xlink:type="simple" xlink:href="http://zuzino.mos.ru/presscenter/news/detail/10960128.html" office:name=""><text:span text:style-name="Definition">http://zuzino.mos.ru/presscenter/news/detail/10960128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04Z</meta:creation-date>
    <dc:date>2023-05-26T02:12:04Z</dc:date>
  </office:meta>
</office:document-meta>
</file>