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даря-выделенным-полосам-жители-могут-быстрее-добраться-до-станции-зюзино"/>Благодаря выделенным полосам жители могут быстрее добраться до станции «Зюзино»<text:bookmark-end text:name="благодаря-выделенным-полосам-жители-могут-быстрее-добраться-до-станции-зюзино"/></text:h>
      <text:p text:style-name="First_20_paragraph">13.04.2023</text:p>
      <text:p text:style-name="Text_20_body"><text:line-break/></text:p>
      <text:p text:style-name="Text_20_body">Благодаря выделенным полосам москвичи могут быстрее добраться до станции «Зюзино» и «Теплый стан». В прошлом году в Москве были созданы 45 новых «выделенок» для городского транспорта. Их вводят на участках с большим количеством маршрутов и пассажиров. Об этом сообщает <text:a xlink:type="simple" xlink:href="https://t.me/DtRoad/24648" office:name=""><text:span text:style-name="Definition">пресс-служба</text:span></text:a> Департамента транспорта Москвы.</text:p>
      <text:p text:style-name="Text_20_body">Выделенные полосы в ЮЗАО находятся на Севастопольском проспекте, на ул. Каховка, Наметкина, Профсоюзной, Голубинской, Университетском и Новоясеневском проспектах. После появления «выделенок» на части маршрутов интервалы движения сократились на 13 минут, а на других – минимум на три минуты.</text:p>
      <text:p text:style-name="Text_20_body">Как рассказал заммэра Москвы по вопросам транспорта Максим Ликсутов, в час пик время поездки на полосах для общественного транспорта уменьшилось в среднем в два с половиной раза. Отмечается, что в будние дни на маршрутах совершается более 150 тысяч поездок, расписание стало лучше соблюдаться на 55 маршрутах.</text:p>
      <text:p text:style-name="Text_20_body">Фото: mos.ru</text:p>
      <text:p text:style-name="Text_20_body"><text:line-break/></text:p>
      <text:p text:style-name="Text_20_body">Адрес страницы: <text:a xlink:type="simple" xlink:href="http://zuzino.mos.ru/presscenter/news/detail/11528855.html" office:name=""><text:span text:style-name="Definition">http://zuzino.mos.ru/presscenter/news/detail/11528855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5T09:15:25Z</meta:creation-date>
    <dc:date>2023-09-05T09:15:25Z</dc:date>
  </office:meta>
</office:document-meta>
</file>