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е-запланированы-встречи-с-жителями-по-вопросам-капитального-ремонта-мкд-и-голосование-в-системе-электронный-дом"/>В мае запланированы встречи с жителями по вопросам капитального ремонта МКД и голосование в системе "Электронный дом"<text:bookmark-end text:name="в-мае-запланированы-встречи-с-жителями-по-вопросам-капитального-ремонта-мкд-и-голосование-в-системе-электронный-дом"/></text:h>
      <text:p text:style-name="First_20_paragraph">15.05.2023</text:p>
      <text:p text:style-name="Text_20_body"><text:line-break/></text:p>
      <text:p text:style-name="Text_20_body">Адрес страницы: <text:a xlink:type="simple" xlink:href="http://zuzino.mos.ru/presscenter/news/detail/11585836.html" office:name=""><text:span text:style-name="Definition">http://zuzino.mos.ru/presscenter/news/detail/11585836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9:35:17Z</meta:creation-date>
    <dc:date>2023-05-15T09:35:17Z</dc:date>
  </office:meta>
</office:document-meta>
</file>