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танциях-бкл-зюзино-и-каховская-установлены-табло-с-временем-до-прибытия-поезда"/>На станциях БКЛ «Зюзино» и «Каховская» установлены табло с временем до прибытия поезда<text:bookmark-end text:name="на-станциях-бкл-зюзино-и-каховская-установлены-табло-с-временем-до-прибытия-поезда"/></text:h>
      <text:p text:style-name="First_20_paragraph">31.03.2023</text:p>
      <text:p text:style-name="Text_20_body">На станциях БКЛ «Зюзино» и «Каховская» установлены табло обратного отсчета времени до прибытия поезда. Об этом сообщается на <text:a xlink:type="simple" xlink:href="https://www.mos.ru/news/item/121740073/" office:name=""><text:span text:style-name="Definition">сайте</text:span></text:a> мэра Москвы.</text:p>
      <text:p text:style-name="Text_20_body">Кроме того, такие табло есть на всех станциях Большой кольцевой линии. На юго-западе помимо двух станций в Зюзине расположены также «Новаторская» и «Воронцовская».</text:p>
      <text:p text:style-name="Text_20_body">Местоположение поездов отображается на экране через рельсовые цепи. Эти данные поступают в единую систему диспетчеризации, а после вычисляется среднее время прохождения поезда по перегонам.</text:p>
      <text:p text:style-name="Text_20_body">По словам заместителя мэра Москвы по вопросам транспорта Максима Ликсутова, благодаря табло пассажиры могут понять направление движения состава.</text:p>
      <text:p text:style-name="Text_20_body">Фото: mos.ru</text:p>
      <text:p text:style-name="Text_20_body"><text:line-break/></text:p>
      <text:p text:style-name="Text_20_body">Адрес страницы: <text:a xlink:type="simple" xlink:href="http://zuzino.mos.ru/presscenter/news/detail/1188177.html" office:name=""><text:span text:style-name="Definition">http://zuzino.mos.ru/presscenter/news/detail/1188177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5T15:23:44Z</meta:creation-date>
    <dc:date>2025-04-15T15:23:44Z</dc:date>
  </office:meta>
</office:document-meta>
</file>