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онтан-героям-перекопа"/>Фонтан Героям Перекопа<text:bookmark-end text:name="фонтан-героям-перекопа"/></text:h>
      <text:p text:style-name="First_20_paragraph">15.11.2023</text:p>
      <text:p text:style-name="Text_20_body">15.11.2023<text:line-break/><text:line-break/></text:p>
      <text:p text:style-name="Text_20_body">В 2017 году, в рамках программы благоустройства знаковых объектов, на прилегающей территории памятника был установлен фонтан, и сегодня по итогам голосования на портале «Активный гражданин присвоено официальное название фонтану «Фонтан Героям Перекопа»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zuzino.mos.ru/presscenter/news/detail/11982913.html" office:name=""><text:span text:style-name="Definition">http://zuzino.mos.ru/presscenter/news/detail/11982913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12T01:21:09Z</meta:creation-date>
    <dc:date>2023-12-12T01:21:09Z</dc:date>
  </office:meta>
</office:document-meta>
</file>