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ченики-доу-школы-538-приняли-участие-в-фестивале-по-русским-шашкам-юный-шашист"/>Ученики ДОУ школы №538 приняли участие в фестивале по русским шашкам «Юный шашист»<text:bookmark-end text:name="ученики-доу-школы-538-приняли-участие-в-фестивале-по-русским-шашкам-юный-шашист"/></text:h>
      <text:p text:style-name="First_20_paragraph">23.11.2023</text:p>
      <text:p text:style-name="Text_20_body">23.11.2023</text:p>
      <text:p text:style-name="Text_20_body"><text:line-break/></text:p>
      <text:p text:style-name="Text_20_body"><text:line-break/></text:p>
      <text:p text:style-name="Text_20_body">Ученики ДОУ школы №538 приняли участие в фестивале по русским шашкам «Юный шашист». Об этом сообщается в <text:a xlink:type="simple" xlink:href="https://vk.com/sch538msk?w=wall-208030374_1521" office:name=""><text:span text:style-name="Definition">соцсетях</text:span></text:a> учреждения.</text:p>
      <text:p text:style-name="Text_20_body">Воспитанники дошкольных групп стали участниками второго отборочного тура межрайонного фестиваля среди дошкольных команд МРСД N23. Команда игроков под названием «Совята» отлично справилась со всеми задачами на фестивале. Также ребята зарядились положительными эмоциями.</text:p>
      <text:p text:style-name="Text_20_body">«Мы поздравляем их с красивой игрой и хорошими результатами!», - отметили учителя.</text:p>
      <text:p text:style-name="Text_20_body">Фото: pixabay.com</text:p>
      <text:p text:style-name="Text_20_body"><text:line-break/></text:p>
      <text:p text:style-name="Text_20_body">Адрес страницы: <text:a xlink:type="simple" xlink:href="http://zuzino.mos.ru/presscenter/news/detail/12001064.html" office:name=""><text:span text:style-name="Definition">http://zuzino.mos.ru/presscenter/news/detail/12001064.html</text:span></text:a></text:p>
      <text:p text:style-name="Text_20_body"><text:a xlink:type="simple" xlink:href="http://zuzino.mos.ru" office:name=""><text:span text:style-name="Definition">Управа района Зюз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1-23T16:02:38Z</meta:creation-date>
    <dc:date>2023-11-23T16:02:38Z</dc:date>
  </office:meta>
</office:document-meta>
</file>