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полнительные-меры-поддержки-по-предоставлению-социальных-гарантий-для-пострадавших-в-результате-чс"/>Дополнительные меры поддержки по предоставлению социальных гарантий для пострадавших в результате ЧС<text:bookmark-end text:name="дополнительные-меры-поддержки-по-предоставлению-социальных-гарантий-для-пострадавших-в-результате-чс"/></text:h>
      <text:p text:style-name="First_20_paragraph">28.12.2023</text:p>
      <text:p text:style-name="Text_20_body">В целях реализации комплексного подхода к оказанию помощи гражданам, пострадавшим в результате чрезвычайных ситуаций природного и техногенного характера, МЧС России выступило с инициативой по установлению дополнительных мер поддержки в части предоставления социальных гарантий. В порядке информирования сообщаю, что в рамках проводимой работы принят Федеральный закон от 24 июля 2023 г. № 348-ФЗ «О внесении изменений в отдельные законодательные акты Российской Федерации», которым в том числе вносятся изменения в Федеральный закон от 21 декабря 2013 г. № 353-ФЗ «О потребительском кредите (займе)», предусматривающие с 1 января 2024 года предоставление гражданам, оказавшимся в трудной жизненной ситуации, права обратиться к кредитору с требованием о приостановлении исполнения обязательств по договору потребительского кредита (займа) на срок до шести месяцев при определенных условиях и обстоятельствах. Одним из таких обстоятельств является проживание заемщика в жилом помещении, находящемся в зоне чрезвычайной ситуации, нарушение условий его жизнедеятельности и утрата им имущества в результате чрезвычайной ситуации федерального, межрегионального, регионального, межмуниципального и муниципального характера. В этом случае заемщик вправе обратиться к кредитору в течение шестидесяти дней со дня установления соответствующих фактов при представлении подтверждающих документов, выдаваемых органами местного самоуправления, наделенными Федеральным законом от 21 декабря 1994 г. № 68-ФЗ «О защите населения и территорий от чрезвычайных ситуаций природного и техногенного характера» полномочиями по их установлению. В течение льготного периода не допускается начисление неустойки (штрафов, пеней) за неисполнение или ненадлежащее исполнение заемщиком</text:p>
      <text:p text:style-name="Text_20_body"><text:line-break/></text:p>
      <text:p text:style-name="Text_20_body">Адрес страницы: <text:a xlink:type="simple" xlink:href="http://zuzino.mos.ru/presscenter/news/detail/12085010.html" office:name=""><text:span text:style-name="Definition">http://zuzino.mos.ru/presscenter/news/detail/12085010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9T23:23:03Z</meta:creation-date>
    <dc:date>2023-12-29T23:23:03Z</dc:date>
  </office:meta>
</office:document-meta>
</file>