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школы-536-приняли-участие-в-межрайонном-этапе-турнира-по-стритболу-33"/>Спортсмены школы №536 приняли участие в межрайонном этапе турнира по стритболу 3×3<text:bookmark-end text:name="спортсмены-школы-536-приняли-участие-в-межрайонном-этапе-турнира-по-стритболу-33"/></text:h>
      <text:p text:style-name="First_20_paragraph">16.01.2024</text:p>
      <text:p text:style-name="Text_20_body">16.01.2024<text:line-break/><text:line-break/></text:p>
      <text:p text:style-name="Text_20_body"><text:line-break/></text:p>
      <text:p text:style-name="Text_20_body">фото: школа №536</text:p>
      <text:p text:style-name="Text_20_body">Спортсмены школы №536 приняли участие в межрайонном этапе турнира по стритболу 3×3. Об этом сообщается в <text:a xlink:type="simple" xlink:href="https://vk.com/sch536uz?w=wall-156784437_13109" office:name=""><text:span text:style-name="Definition">соцсетях</text:span></text:a> учреждения.</text:p>
      <text:p text:style-name="Text_20_body">Мероприятие прошло в рамках соревнований «Президентские спортивные игры». Представлять школу на состязаниях отправились воспитанники спортивного клуба «Ратмир-536».</text:p>
      <text:p text:style-name="Text_20_body">Отмечается, что по итогу сыгранных матчей спортсменки школы №536 заняли почетное второе место.</text:p>
      <text:p text:style-name="Text_20_body">Напомним, что соревнования «Президентские спортивные игры» проводятся Министерством просвещения РФ совместно с Министерством спорта РФ.</text:p>
      <text:p text:style-name="Text_20_body"><text:line-break/></text:p>
      <text:p text:style-name="Text_20_body"><text:line-break/></text:p>
      <text:p text:style-name="Text_20_body">Адрес страницы: <text:a xlink:type="simple" xlink:href="http://zuzino.mos.ru/presscenter/news/detail/12107708.html" office:name=""><text:span text:style-name="Definition">http://zuzino.mos.ru/presscenter/news/detail/12107708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22:25:32Z</meta:creation-date>
    <dc:date>2025-02-15T22:25:32Z</dc:date>
  </office:meta>
</office:document-meta>
</file>