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пуляризации-раздельного-сбора-и-осознанного-потребления"/>Популяризации раздельного сбора и осознанного потребления<text:bookmark-end text:name="популяризации-раздельного-сбора-и-осознанного-потребления"/></text:h>
      <text:p text:style-name="First_20_paragraph">17.05.2024</text:p>
      <text:p text:style-name="Text_20_body">ППК «Российский экологический оператор» в рамках информационно-просветительской кампании, посвященной популяризации раздельного сбора и осознанного потребления, разработала фото- и видеоматериалы, а также видеолекции на тему обращения с отходами.</text:p>
      <text:p text:style-name="Text_20_body">- <text:a xlink:type="simple" xlink:href="https://reo.ru/mediabank" office:name=""><text:span text:style-name="Definition">медиабанк , который содержит более 1000 единиц цифрового контента (фото, социальное видео, графика, текст) для популяризации ключевых направлений деятельности в сфере твердых коммунальных отходов (далее - ТКО) и формирования экологической культуры</text:span></text:a>;<text:line-break/></text:p>
      <text:p text:style-name="Text_20_body">- <text:a xlink:type="simple" xlink:href="https://school.reo.ru/)" office:name=""><text:span text:style-name="Definition">образовательная платформа «Зеленая школа» — видео-уроки, задания и тексты о системе сбора отходов в России, сортировке и переработке, опасных отходах, мировом опыте в сфере ТКО и экологической ответственности человека</text:span></text:a> ;</text:p>
      <text:p text:style-name="Text_20_body">- <text:a xlink:type="simple" xlink:href="https://reo.ru/green-course" office:name=""><text:span text:style-name="Definition">образовательная платформа «Зеленый курс» — видеокурс на тему ТКО для работников отрасли, госслужащих и студентов профильных программ вузов</text:span></text:a> ;</text:p>
      <text:p text:style-name="Text_20_body">- <text:a xlink:type="simple" xlink:href="https://reo.ru/dobro" office:name=""><text:span text:style-name="Definition">интерактивный курс «Дневник эковолонтера» из 12 уроков для учеников старших классов, студентов и желающих погрузиться в тему добровольчества. Количество просмотров курса на сайте — 27 000 человек</text:span></text:a> ;<text:line-break/></text:p>
      <text:p text:style-name="Text_20_body">- <text:a xlink:type="simple" xlink:href="https://reo.ru/pomoshchniki_zemli" office:name=""><text:span text:style-name="Definition">мультфильмы Всероссийского образовательного онлайн-проекта «Помощники Земли»</text:span></text:a> .</text:p>
      <text:p text:style-name="Text_20_body"><text:line-break/></text:p>
      <text:p text:style-name="Text_20_body">Адрес страницы: <text:a xlink:type="simple" xlink:href="http://zuzino.mos.ru/presscenter/news/detail/12375507.html" office:name=""><text:span text:style-name="Definition">http://zuzino.mos.ru/presscenter/news/detail/1237550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7T12:39:25Z</meta:creation-date>
    <dc:date>2024-05-17T12:39:25Z</dc:date>
  </office:meta>
</office:document-meta>
</file>