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дворце-севастополец-района-зюзино-провели-рождественский-турнир-по-шахматам-наши-звезды"/>Во дворце «Севастополец» района Зюзино провели рождественский турнир по шахматам «Наши звезды»<text:bookmark-end text:name="во-дворце-севастополец-района-зюзино-провели-рождественский-турнир-по-шахматам-наши-звезды"/></text:h>
      <text:p text:style-name="First_20_paragraph">15.01.2025</text:p>
      <text:p text:style-name="Text_20_body">15.01.2025<text:line-break/><text:line-break/></text:p>
      <text:p text:style-name="Text_20_body"><text:line-break/></text:p>
      <text:p text:style-name="Text_20_body">Фото: ru.freepik.com</text:p>
      <text:p text:style-name="Text_20_body">Во дворце «Севастополец» района Зюзино провели рождественский турнир по шахматам «Наши звезды», в котором приняли участие семейные команды.</text:p>
      <text:p text:style-name="Text_20_body">В соцсетях <text:a xlink:type="simple" xlink:href="https://vk.com/club104536456?w=wall-104536456_9892" office:name=""><text:span text:style-name="Definition">сообщается</text:span></text:a>, что в этом году в нем приняли участие девять команд из объединений дворца и школы №1798. Свои спортивные навыки демонстрировали юные шахматисты в возрасте 5–15 лет, выступавшие в качестве капитанов команд, и их взрослые напарники (папы, мамы, дедушки, дяди или старшие братья).</text:p>
      <text:p text:style-name="Text_20_body">Состоял турнир из пяти туров, которые проводились по швейцарской системе. В качестве главного судьи в нем участвовал педагог Максим Троицкий.</text:p>
      <text:p text:style-name="Text_20_body">В категории «Абсолютное первенство» на первом месте семья Пресняковых, на втором — семья Капустиных. В старшей возрастной группе отличились семьи Борисовых и Филиных.</text:p>
      <text:p text:style-name="Text_20_body">В младшей возрастной группе в тройку лучших вошли:</text:p>
      <text:p text:style-name="Text_20_body">I место — семья Мотылевых;<text:line-break/>II место — семья Бородиных;<text:line-break/>III место — семья Ананьевых.</text:p>
      <text:p text:style-name="Text_20_body">Специальным призом наградили женскую команду, в которую вошли 12-летняя Елизавета и ее бабушка.</text:p>
      <text:p text:style-name="Text_20_body">Завершилось мероприятие вручением медалей, дипломов и памятных призов. Следующий семейный турнир проведут в апрел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12758816.html" office:name=""><text:span text:style-name="Definition">http://zuzino.mos.ru/presscenter/news/detail/12758816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12:44:52Z</meta:creation-date>
    <dc:date>2025-02-12T12:44:52Z</dc:date>
  </office:meta>
</office:document-meta>
</file>