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церт-для-двух-гитар-состоится-24-января-в-библиотеке-168"/>«Концерт для двух гитар» состоится 24 января в библиотеке №168<text:bookmark-end text:name="концерт-для-двух-гитар-состоится-24-января-в-библиотеке-168"/></text:h>
      <text:p text:style-name="First_20_paragraph">22.01.2025</text:p>
      <text:p text:style-name="Text_20_body">22.01.2025<text:line-break/><text:line-break/></text:p>
      <text:p text:style-name="Text_20_body"><text:line-break/></text:p>
      <text:p text:style-name="Text_20_body">Фото: ru.freepik.com</text:p>
      <text:p text:style-name="Text_20_body">«Концерт для двух гитар» состоится 24 января в библиотеке №168. Объявление появилось на ее странице во «ВКонтакте».</text:p>
      <text:p text:style-name="Text_20_body">Мероприятие начнется в 18 часов, его могут посетить любители гитарной музыки старше 12 лет.</text:p>
      <text:p text:style-name="Text_20_body">Гитаристки Дарья Тодорова и Мария Жирных исполнят «Фантазию» С. Вейса, «Вариации на тему Фолли» М. Джулиани, обработку русской народной песни «Ой, да ты, калинушка» С. Руднева, «Пассакалию» А. Тансмана.</text:p>
      <text:p text:style-name="Text_20_body">Культурное учреждение находится по адресу: ул. Херсонская, дом 1.</text:p>
      <text:p text:style-name="Text_20_body">Вход на концерт свободный.</text:p>
      <text:p text:style-name="Text_20_body">Ранее в читальне <text:a xlink:type="simple" xlink:href="https://zyuzinomedia.ru/news/v-biblioteke-168-sostoitsya-koncert-zdravstvui-staryi-novyi-god-11-yanvarya" office:name=""><text:span text:style-name="Definition">прошел</text:span></text:a> концерт «Здравствуй, Старый Новый год», на котором выступили воспитанники вокальной студии «Успех», студии «Гитара» , хора «Вдохновение» и клуба бардовской песни «Счастливый день».</text:p>
      <text:p text:style-name="Text_20_body"><text:line-break/></text:p>
      <text:p text:style-name="Text_20_body"><text:line-break/></text:p>
      <text:p text:style-name="Text_20_body">Адрес страницы: <text:a xlink:type="simple" xlink:href="http://zuzino.mos.ru/presscenter/news/detail/12770405.html" office:name=""><text:span text:style-name="Definition">http://zuzino.mos.ru/presscenter/news/detail/12770405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5T22:24:58Z</meta:creation-date>
    <dc:date>2025-02-15T22:24:58Z</dc:date>
  </office:meta>
</office:document-meta>
</file>