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роприятие-в-мире-чехова-проведут-29-января-в-библиотеке-196"/>Мероприятие «В мире Чехова» проведут 29 января в библиотеке №196<text:bookmark-end text:name="мероприятие-в-мире-чехова-проведут-29-января-в-библиотеке-196"/></text:h>
      <text:p text:style-name="First_20_paragraph">27.01.2025</text:p>
      <text:p text:style-name="Text_20_body">27.01.2025<text:line-break/><text:line-break/></text:p>
      <text:p text:style-name="Text_20_body"><text:line-break/></text:p>
      <text:p text:style-name="Text_20_body">Фото: управа района Зюзино</text:p>
      <text:p text:style-name="Text_20_body">Мероприятие, посвященное 165-летию со дня рождения А. П. Чехова, пройдет 29 января в библиотеке №196. Объявление размещено на странице управы района Зюзино во <text:a xlink:type="simple" xlink:href="https://vk.com/club190248304?w=wall-190248304_2133" office:name=""><text:span text:style-name="Definition">«ВКонтакте»</text:span></text:a>.</text:p>
      <text:p text:style-name="Text_20_body">В программу входят чтение произведений Чехова, викторина и загадки по творчеству автора, а также творческий мастер-класс. Встреча будет интересна детям старше 6 лет, их ждут по адресу: Симферопольский бульвар, д. 24, корп. 1.</text:p>
      <text:p text:style-name="Text_20_body">«Приходите, чтобы вспомнить любимые произведения, узнать интересные факты и провести время в теплой и уютной атмосфере», — говорится в посте.<text:line-break/>Начало — в 16 часов.</text:p>
      <text:p text:style-name="Text_20_body">Несколько дней назад в читальне <text:a xlink:type="simple" xlink:href="https://zyuzinomedia.ru/news/v-citalne-196-sostoitsya-meropriyatie-pamyat-i-podvig-blokadnogo-leningrada-25-yanvarya" office:name=""><text:span text:style-name="Definition">прошло</text:span></text:a> мероприятие «Память и подвиг блокадного Ленинграда» в виде интерактивной беседы о событиях того времени. В нем поучаствовали все желающи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zuzino.mos.ru/presscenter/news/detail/12778380.html" office:name=""><text:span text:style-name="Definition">http://zuzino.mos.ru/presscenter/news/detail/12778380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2T18:06:16Z</meta:creation-date>
    <dc:date>2025-02-12T18:06:16Z</dc:date>
  </office:meta>
</office:document-meta>
</file>