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занятия-в-группу-фитнес.-стретчинг-приглашают-долголетов-зюзина"/>На занятия в группу «Фитнес. Стретчинг» приглашают «долголетов» Зюзина<text:bookmark-end text:name="на-занятия-в-группу-фитнес.-стретчинг-приглашают-долголетов-зюзина"/></text:h>
      <text:p text:style-name="First_20_paragraph">27.01.2025</text:p>
      <text:p text:style-name="Text_20_body">27 января 2025</text:p>
      <text:p text:style-name="Text_20_body"><text:line-break/></text:p>
      <text:p text:style-name="Text_20_body">Фото: ru.freepik.com</text:p>
      <text:p text:style-name="Text_20_body">«Долголетов» Зюзина приглашают на занятия в группу «Фитнес. Стретчинг». Объявление размещено в <text:a xlink:type="simple" xlink:href="http://%20https//t.me/CMDZuzino/3841" office:name=""><text:span text:style-name="Definition">Telegram-канале</text:span></text:a> районного центра московского долголетия.</text:p>
      <text:p text:style-name="Text_20_body">Стретчинг представляет собой систему упражнений, направленных на растягивание мышц и повышение гибкости суставов. Благодаря ему снижается риск травматизма, можно избавиться от судорог, укрепить иммунитет.</text:p>
      <text:p text:style-name="Text_20_body">Занятия проводятся во дворце «Севастополец» по адресу: ул. Большая Юшуньская, дом 14. Участников ждут во вторник и четверг к 12:30.</text:p>
      <text:p text:style-name="Text_20_body">Запись доступна на портале правительства столицы по коду G-02252310.</text:p>
      <text:p text:style-name="Text_20_body">Недавно для пенсионеров Зюзина <text:a xlink:type="simple" xlink:href="https://zyuzinomedia.ru/news/v-cmd-zyuzino-prosla-vstreca-ucastnikov-kluba-neirogastronomiya" office:name=""><text:span text:style-name="Definition">организовали</text:span></text:a> занятие в клубе «Нейрогастрономия», посвященное теме «Импровизации с клетчаткой». Они узнали, что такое клетчатка, где ее больше всего, зачем она нужна.</text:p>
      <text:p text:style-name="Text_20_body"><text:line-break/></text:p>
      <text:p text:style-name="Text_20_body">Адрес страницы: <text:a xlink:type="simple" xlink:href="http://zuzino.mos.ru/presscenter/news/detail/12778448.html" office:name=""><text:span text:style-name="Definition">http://zuzino.mos.ru/presscenter/news/detail/12778448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7T16:08:16Z</meta:creation-date>
    <dc:date>2025-01-27T16:08:16Z</dc:date>
  </office:meta>
</office:document-meta>
</file>