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латить-эвакуацию-и-штрафы-просто-и-быстро-можно-в-приложении-парковки-россии"/>Оплатить эвакуацию и штрафы просто и быстро можно в приложении «Парковки России»<text:bookmark-end text:name="оплатить-эвакуацию-и-штрафы-просто-и-быстро-можно-в-приложении-парковки-россии"/></text:h>
      <text:p text:style-name="First_20_paragraph">26.02.2025</text:p>
      <text:p text:style-name="Text_20_body">Как рассказал заместитель Мэра Москвы в Правительстве Москвы по вопросам транспорта и промышленности Максим Ликсутов, в прошлом году функцией воспользовались более 33 тысяч раз — это на 8% больше, чем в 2023 году.</text:p>
      <text:p text:style-name="Text_20_body">Всего в 2024 году водители оплатили эвакуацию машины 15 тысяч раз, а штрафы — 18,5 тысяч раз.</text:p>
      <text:p text:style-name="Text_20_body">Оплатить эвакуацию и штрафы можно в приложении «Парковки России» в разделе «Штрафы и эвакуации». Для этого нужно ввести номер СТС и/или водительского удостоверения, выбрать нужный автомобиль и следовать инструкциям по оплате.</text:p>
      <text:p text:style-name="Text_20_body">«По поручению Мэра Москвы Сергея Собянина мы постоянно работаем над улучшением наших цифровых сервисов, чтобы сделать их удобными и доступными для автомобилистов. Например, в приложении «Парковки России» можно узнать об эвакуации и штрафах, а также оперативно оплатить их. В прошлом году этой опцией воспользовались более 33 тыс. раз», — сообщил Максим Ликсутов.</text:p>
      <text:p text:style-name="Text_20_body"><text:line-break/></text:p>
      <text:p text:style-name="Text_20_body">Адрес страницы: <text:a xlink:type="simple" xlink:href="http://zuzino.mos.ru/presscenter/news/detail/12826458.html" office:name=""><text:span text:style-name="Definition">http://zuzino.mos.ru/presscenter/news/detail/12826458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6T07:47:37Z</meta:creation-date>
    <dc:date>2025-02-26T07:47:37Z</dc:date>
  </office:meta>
</office:document-meta>
</file>