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ужден-несовершеннолетний-угнавший-каршеринговый-автомобиль"/>Осужден несовершеннолетний, угнавший каршеринговый автомобиль<text:bookmark-end text:name="осужден-несовершеннолетний-угнавший-каршеринговый-автомобиль"/></text:h>
      <text:p text:style-name="First_20_paragraph">17.03.2025</text:p>
      <text:p text:style-name="Text_20_body">С учетом позиции заместителя прокурора города Москвы Натальи Хорошиловой суд признал 16-летнего жителя столицы виновным по ч. 3 ст. 166 УК РФ (неправомерное завладение автомобилем без цели хищения (угон), причинившее особо крупный ущерб).</text:p>
      <text:p text:style-name="Text_20_body">Установлено, что 11 августа 2024 года несовершеннолетний, находясь на улице Адмирала Лазарева, проник без разрешения в салон автомобиля «Ниссан Кашкай», принадлежащего коммерческой организации, и с помощью кнопки зажигания завел двигатель автомобиля. В салоне автомобиля также находились четверо его несовершеннолетних знакомых. Затем, не имея законных прав на управление транспортным средством, несовершеннолетний начал движение по улицам города.</text:p>
      <text:p text:style-name="Text_20_body">На улице Южнобутовской он совершил дорожно-транспортное происшествие, в результате которого погиб пассажир, а автомобиль получил технические повреждения, исключающие возможность его восстановления и дальнейшую эксплуатацию.</text:p>
      <text:p text:style-name="Text_20_body">Несовершеннолетний осужденный вину в совершении преступления признал.</text:p>
      <text:p text:style-name="Text_20_body">Суд назначил несовершеннолетнему наказание в виде 2 лет лишения свободы с отбыванием наказания в воспитательной колонии.</text:p>
      <text:p text:style-name="Text_20_body">Приговор в законную силу не вступил.</text:p>
      <text:p text:style-name="Text_20_body">Фото и видео в телеграм-канале прокуратуры Москвы <text:a xlink:type="simple" xlink:href="https://t.me/moscowproc/6432" office:name=""><text:span text:style-name="Definition">https://t.me/moscowproc/6432</text:span></text:a></text:p>
      <text:p text:style-name="Text_20_body"><text:line-break/></text:p>
      <text:p text:style-name="Text_20_body">Адрес страницы: <text:a xlink:type="simple" xlink:href="http://zuzino.mos.ru/presscenter/news/detail/12859799.html" office:name=""><text:span text:style-name="Definition">http://zuzino.mos.ru/presscenter/news/detail/12859799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7T10:25:34Z</meta:creation-date>
    <dc:date>2025-03-17T10:25:34Z</dc:date>
  </office:meta>
</office:document-meta>
</file>