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ргей-собянин-поручил-включить-дополнительные-работы-в-программу-капремонта"/>Сергей Собянин поручил включить дополнительные работы в программу капремонта<text:bookmark-end text:name="сергей-собянин-поручил-включить-дополнительные-работы-в-программу-капремонта"/></text:h>
      <text:p text:style-name="First_20_paragraph">20.12.2016</text:p>
      <text:p text:style-name="Text_20_body"><text:span text:style-name="T1">На заседании Президиума Правительства Москвы глава города Сергей Собянин сообщил о расширении списка работ по программе капитального ремонта.</text:span></text:p>
      <text:p text:style-name="Text_20_body">«Предлагается внести некое изменение в программу капитального ремонта. Включить туда ремонт оконных блоков в подъездах и ускорить замену городских лифтов, чтобы к концу следующего года в Москве больше не осталось лифтов со сроком службы более 25 лет. Всего в эксплуатацию планируется ввести около четырех тысяч лифтов»», - отметил Сергей Собянин.</text:p>
      <text:p text:style-name="Text_20_body">Всего в период с 2011 по 2017 годы в столице планируется заменить более 29 тысяч лифтов, или каждый четвертый лифт в многоквартирных домах Москвы. Согласно распоряжению Сергея Собянина на более ранний срок перенесена замена почти четырех тысяч лифтов в 824 домах. Таким образом, общее количество замененных лифтов в следующем году составит 5080 штук.</text:p>
      <text:p text:style-name="Text_20_body">Замена оконных блоков в подъездах будет внесена в перечень работ по капитальному ремонту в связи с многочисленными обращениями жителей. Она будет проводиться Фондом капитального ремонта в рамках комплексного ремонта домов.</text:p>
      <text:p text:style-name="Text_20_body">При этом в случае неотложного ремонта фасадов одновременно с ним будет проводиться ремонт крыши. Это позволит повысить качество ремонтных работ и исключит необоснованные затраты.</text:p>
      <text:p text:style-name="Text_20_body">Программа капитального ремонта жилых домов в Москве рассчитана до 2044 года и началась в прошлом году. Сначала ремонт проведут в пятиэтажках несносимых серий, домах 1957–1968 годов и довоенной постройки.</text:p>
      <text:p text:style-name="Text_20_body">Напомним, в начале декабря на сайте столичного Департамента капитального ремонта был размещен реестр квалифицированных подрядных организаций для выполнения работ по капитального ремонту общего имущества многоквартирных домов Москвы. В него вошло более 500 организаций.</text:p>
      <text:p text:style-name="Text_20_body"><text:line-break/></text:p>
      <text:p text:style-name="Text_20_body">Адрес страницы: <text:a xlink:type="simple" xlink:href="http://zuzino.mos.ru/presscenter/news/detail/4482907.html" office:name=""><text:span text:style-name="Definition">http://zuzino.mos.ru/presscenter/news/detail/4482907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02:12:34Z</meta:creation-date>
    <dc:date>2023-05-26T02:12:34Z</dc:date>
  </office:meta>
</office:document-meta>
</file>