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глава-мо-зюзино-получил-благодарность-совета-муниципальных-образований-москвы"/>Глава МО Зюзино получил благодарность Совета муниципальных образований Москвы<text:bookmark-end text:name="глава-мо-зюзино-получил-благодарность-совета-муниципальных-образований-москвы"/></text:h>
      <text:p text:style-name="First_20_paragraph">13.02.2017</text:p>
      <text:p text:style-name="Text_20_body"><text:span text:style-name="T1">На IX съезде Совета муниципальных образований города Москвы делегаты подвели итоги работы за 2015 и 2016 годы, а также выступили с предложениями к Мэру и Правительству Москвы.</text:span></text:p>
      <text:p text:style-name="Text_20_body">В завершении съезда отличившимся муниципальным депутатам были вручены благодарности. Среди прочих благодарность Совета муниципальных образований Москвы получил глава муниципального округа (МО) Зюзино Валерий Щербаков. Грамоту ему вручил глава совета Владимир Дудочкин.</text:p>
      <text:p text:style-name="Text_20_body">Также благодарности Совета муниципальных образований получили глава МО Арбат Евгений Бабенко, глава МО Бескудниковский Алексей Кузнецов, глава МО Лосиноостровский Нина Симонова, глава МО Некрасовка Ирина Ухаботина, глава МО Южное Тушино Нина Борисова, депутат Совета депутатов МО Богородское Денис Аширов, депутат Совета депутатов МО Нагатинский затон Игорь Давидович, депутат Совета депутатов МО Крылатское Марина Кабанова.</text:p>
      <text:p text:style-name="Text_20_body"><text:line-break/></text:p>
      <text:p text:style-name="Text_20_body">Адрес страницы: <text:a xlink:type="simple" xlink:href="http://zuzino.mos.ru/presscenter/news/detail/4939844.html" office:name=""><text:span text:style-name="Definition">http://zuzino.mos.ru/presscenter/news/detail/4939844.html</text:span></text:a></text:p>
      <text:p text:style-name="Text_20_body"><text:a xlink:type="simple" xlink:href="http://zuzino.mos.ru" office:name=""><text:span text:style-name="Definition">Управа района Зюзино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11-28T10:31:07Z</meta:creation-date>
    <dc:date>2023-11-28T10:31:07Z</dc:date>
  </office:meta>
</office:document-meta>
</file>