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платить-билеты-в-парк-зарядье-можно-картой-тройка"/>Оплатить билеты в парк «Зарядье» можно картой «Тройка»<text:bookmark-end text:name="оплатить-билеты-в-парк-зарядье-можно-картой-тройка"/></text:h>
      <text:p text:style-name="First_20_paragraph">05.02.2018</text:p>
      <text:p text:style-name="Text_20_body"><text:span text:style-name="T1">Оплачивать экскурсии, мероприятия и выставки в парке «Зарядье» можно картой «Тройка», об этом сообщил официальный портал мэра и правительства столицы.</text:span></text:p>
      <text:p text:style-name="Text_20_body">«Новая система оплаты позволит посетителям парка сэкономить деньги. Оплатить билет с помощью “Тройки” можно в в билетном киоске подземного музея, в кассах павильонов “Медиацентр” и “Заповедное посольство”. Для этого надо назвать кассиру мероприятие, дату и время посещения и приложить карту к считывателю, установленному на кассе», — рассказал руководитель Департамента транспорта и развития дорожно-транспортной инфраструктуры Максим Ликсутов.</text:p>
      <text:p text:style-name="Text_20_body">На билеты, приобретенные по «Тройке», распространяется скидка пять процентов. Также картой можно оплатить парковку в парке.</text:p>
      <text:p text:style-name="Text_20_body"><text:line-break/></text:p>
      <text:p text:style-name="Text_20_body"><text:line-break/></text:p>
      <text:p text:style-name="Text_20_body">Адрес страницы: <text:a xlink:type="simple" xlink:href="http://zuzino.mos.ru/presscenter/news/detail/7127872.html" office:name=""><text:span text:style-name="Definition">http://zuzino.mos.ru/presscenter/news/detail/7127872.html</text:span></text:a></text:p>
      <text:p text:style-name="Text_20_body"><text:a xlink:type="simple" xlink:href="http://zuzino.mos.ru" office:name=""><text:span text:style-name="Definition">Управа района Зюз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10-07T05:35:02Z</meta:creation-date>
    <dc:date>2023-10-07T05:35:02Z</dc:date>
  </office:meta>
</office:document-meta>
</file>