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мосгордумы-провел-встречу-с-жителями-района"/>Депутат Мосгордумы провел встречу с жителями района<text:bookmark-end text:name="депутат-мосгордумы-провел-встречу-с-жителями-района"/></text:h>
      <text:p text:style-name="First_20_paragraph">13.02.2018</text:p>
      <text:p text:style-name="Text_20_body"><text:span text:style-name="T1">Восьмого февраля прошла встреча жителей района Зюзино с действующим депутатом Московской городской Думы Александром Григорьевичем Семенниковым.</text:span></text:p>
      <text:p text:style-name="Text_20_body">Александр Григорьевич Семенников провел традиционную встречу с жителями Юго-Западного округа Москвы в Центре социального обслуживания «Зюзино». На встрече обсудили вопросы связанные с медициной, образованием и социальной защитой. </text:p>
      <text:p text:style-name="Text_20_body">После вступительного слова Александр Григорьевич ответил на вопросы жителей района Зюзино и разъяснил действующие нормативы в законе. После встречи он принял письменные вопросы и пожелания жителей для дальнейшей работ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zuzino.mos.ru/presscenter/news/detail/7143663.html" office:name=""><text:span text:style-name="Definition">http://zuzino.mos.ru/presscenter/news/detail/7143663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3T21:11:11Z</meta:creation-date>
    <dc:date>2024-08-23T21:11:11Z</dc:date>
  </office:meta>
</office:document-meta>
</file>