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ломобильные-пассажиры-проверят-места-парковки-для-инвалидов-в-москве"/>Маломобильные пассажиры проверят места парковки для инвалидов в Москве<text:bookmark-end text:name="маломобильные-пассажиры-проверят-места-парковки-для-инвалидов-в-москве"/></text:h>
      <text:p text:style-name="First_20_paragraph">06.06.2018</text:p>
      <text:p text:style-name="Text_20_body"><text:span text:style-name="T1">Маломобильные граждане попробуют себя в роли инспекторов Администратора Московского парковочного пространства, передвигаясь по улицам столицы на специально оборудованных для долгих поездок инвалидных колясках.</text:span></text:p>
      <text:p text:style-name="Text_20_body">Проверка парковок для маломобильных пассажиров пройдет в связи с организацией новых рабочих мест для москвичей с ограниченными возможностями здоровья.</text:p>
      <text:p text:style-name="Text_20_body">«Многие люди с ограниченными возможностями здоровья совсем не лишены энергии и желания работать. Обсуждались разные варианты профессий с обществами маломобильных граждан, и мы пришли к выводу, что вопрос соблюдения правил парковки — один из самых значительных для инвалидов в Москве. Мы гордимся, что эти люди пришли работать к нам», — заместитель Мэра Москвы, руководитель Департамента транспорта и развития дорожно-транспортной инфраструктуры Максим Ликсутов.</text:p>
      <text:p text:style-name="Text_20_body">Сотрудники с ограниченными возможностями здоровья будут пользоваться планшетами и пройдут инструктаж по общению с автомобилистами, ежедневно выезжая на улицы города по адаптированным для них маршрутам на специально оборудованных для долгих поездок инвалидных колясках.</text:p>
      <text:p text:style-name="Text_20_body">Эксперимент продлится с 4 июня до 31 августа, сообщает сайт мэра Москв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zuzino.mos.ru/presscenter/news/detail/7377727.html" office:name=""><text:span text:style-name="Definition">http://zuzino.mos.ru/presscenter/news/detail/7377727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09:08Z</meta:creation-date>
    <dc:date>2023-05-26T02:09:08Z</dc:date>
  </office:meta>
</office:document-meta>
</file>