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музей-победы-откроют-для-бесплатного-посещения"/>22 июня Музей Победы откроют для бесплатного посещения<text:bookmark-end text:name="июня-музей-победы-откроют-для-бесплатного-посещения"/></text:h>
      <text:p text:style-name="First_20_paragraph">21.06.2018</text:p>
      <text:p text:style-name="Text_20_body"><text:span text:style-name="T1">В День памяти и скорби Музей Победы приглашает всех, кто хочет почтить память погибших в годы Великой Отечественной войны. Весь день музей будет работать бесплатно.</text:span></text:p>
      <text:p text:style-name="Text_20_body">Ждем также участников «Бессмертного полка», которые смогут зажечь свечу и вспомнить своих родных и близких, чьи жизни унесла война.</text:p>
      <text:p text:style-name="Text_20_body">Торжественные мероприятия начнутся в музее в 12:00.</text:p>
      <text:p text:style-name="Text_20_body">В акции зажжения свечей памяти примут участие ветераны Великой Отечественной войны и боевых действий, депутаты Государственной Думы Российской Федерации, члены Совета Федерации Федерального собрания Российской Федерации, представители общественных и молодежных движений, звезды эстрады, писатели и артисты.</text:p>
      <text:p text:style-name="Text_20_body">Старт всероссийской акции «Свеча памяти» будет дан в 00:00 22 июня. Благодаря свето-звуковой инсталляции на фасаде Музея Победы загорится 1418 свечей – в память о каждом дне Великой Отечественной войны. Одновременно 1418 свечей у стен Музея Победы зажгут волонтеры Победы.</text:p>
      <text:p text:style-name="Text_20_body"><text:line-break/></text:p>
      <text:p text:style-name="Text_20_body">Адрес страницы: <text:a xlink:type="simple" xlink:href="http://zuzino.mos.ru/presscenter/news/detail/7404081.html" office:name=""><text:span text:style-name="Definition">http://zuzino.mos.ru/presscenter/news/detail/7404081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8:42:09Z</meta:creation-date>
    <dc:date>2023-10-07T08:42:09Z</dc:date>
  </office:meta>
</office:document-meta>
</file>