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путат-римма-каменова-проведет-прием-граждан-11-июля"/>Депутат Римма Каменова проведет прием граждан 11 июля<text:bookmark-end text:name="депутат-римма-каменова-проведет-прием-граждан-11-июля"/></text:h>
      <text:p text:style-name="First_20_paragraph">10.07.2018</text:p>
      <text:p text:style-name="Text_20_body"><text:span text:style-name="T1">11 июля граждане, желающие найти пути решения наболевших проблем, смогут обсудить их с депутатом округа Зюзино, директором ТЦСО "Зюзино" Риммой Каменовой в ГБУ ТЦСО «Зюзино» (Одесская, д.9, к.1). Встреча будет проходить с 17.00 до 19.00.</text:span></text:p>
      <text:p text:style-name="Text_20_body">«Так получилось, что по долгу службы я провожу прием жителей почти каждый день. Обращаются, разумеется, преимущественно по вопросам социального обслуживания и поддержки. И уже сложно отделить одно от другого — когда я провожу прием как депутат, а когда как директор центра социального обслуживания», - объясняет Р. Каменова.</text:p>
      <text:p text:style-name="Text_20_body">Приветствуется предварительная запись по телефону 8-499-613-35-15.</text:p>
      <text:p text:style-name="Text_20_body"><text:line-break/></text:p>
      <text:p text:style-name="Text_20_body">Адрес страницы: <text:a xlink:type="simple" xlink:href="http://zuzino.mos.ru/presscenter/news/detail/7441391.html" office:name=""><text:span text:style-name="Definition">http://zuzino.mos.ru/presscenter/news/detail/7441391.html</text:span></text:a></text:p>
      <text:p text:style-name="Text_20_body"><text:a xlink:type="simple" xlink:href="http://zuzino.mos.ru" office:name=""><text:span text:style-name="Definition">Управа района Зюз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6T02:11:01Z</meta:creation-date>
    <dc:date>2023-05-26T02:11:01Z</dc:date>
  </office:meta>
</office:document-meta>
</file>