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ые-парламентарии-провели-молодежный-форум-поколение-zавтра"/>Молодые парламентарии провели молодежный форум «Поколение Zавтра»<text:bookmark-end text:name="молодые-парламентарии-провели-молодежный-форум-поколение-zавтра"/></text:h>
      <text:p text:style-name="First_20_paragraph">21.08.2018</text:p>
      <text:p text:style-name="Text_20_body"><text:span text:style-name="T1">Молодые парламентарии из разных районов Москвы организовали форум «Поколение Zавтра». Для начинающих политиков он стал уже летней традицией.</text:span></text:p>
      <text:p text:style-name="Text_20_body">В этом году форум проходил уже в третий раз. Метом его проведения был выбран берег Строгинского залива.</text:p>
      <text:p text:style-name="Text_20_body">Талантливая молодежь встретилась в неформальной обстановке, где училась работать в команде, участвовала в тренингах и познавательных лекциях.</text:p>
      <text:p text:style-name="Text_20_body">Парламентарии приобрели новые знания и знакомства. Примечательно, что лекции проводили не только приглашенные гости, но и сами молодые политики, которые делились своим опытом с товарищами.</text:p>
      <text:p text:style-name="Text_20_body">В этом году спикеры дискутировали по направлениям «Технологии будущего», «Маркетинг и дизайн», «Психология личности», «Как запустить свой стартап», «Теория решения изобретательских задач» и другие.</text:p>
      <text:p text:style-name="Text_20_body">«Участие в этом форме дает возможность ребятам раскрепоститься и научиться креативно мыслить. И, конечно, это большая возможность для студентов из разных вузов обменяться знаниями, поработать над совместной идеей и ее воплощением», – поделился идейный вдохновитель проекта «Поколение Zавтра», молодой парламентарий Игорь Кожелин.</text:p>
      <text:p text:style-name="Text_20_body"><text:line-break/></text:p>
      <text:p text:style-name="Text_20_body">Адрес страницы: <text:a xlink:type="simple" xlink:href="http://zuzino.mos.ru/presscenter/news/detail/7522562.html" office:name=""><text:span text:style-name="Definition">http://zuzino.mos.ru/presscenter/news/detail/7522562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8T11:32:43Z</meta:creation-date>
    <dc:date>2023-07-28T11:32:43Z</dc:date>
  </office:meta>
</office:document-meta>
</file>