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центре-молодежного-парламентаризма-пройдет-мероприятие-мы-славим-руки-золотые"/>В Центре молодежного парламентаризма пройдет мероприятие «Мы славим руки золотые»<text:bookmark-end text:name="в-центре-молодежного-парламентаризма-пройдет-мероприятие-мы-славим-руки-золотые"/></text:h>
      <text:p text:style-name="First_20_paragraph">19.09.2018</text:p>
      <text:p text:style-name="Text_20_body"><text:span text:style-name="T1">В Центре молодежного парламентаризма Москвы пройдет ежегодное праздничное мероприятие «Мы славим руки золотые». Оно состоится 19 сентября 2018 года в 15 часов по адресу: ул. Каховка, д.21.</text:span></text:p>
      <text:p text:style-name="Text_20_body">В программе: чествование дипломантов - участников конкурса; праздничная концертная программа.<text:line-break/>Перед началом мероприятия - кофе-брейк.</text:p>
      <text:p text:style-name="Text_20_body">К участию приглашаются все жители и гости Зюзино.</text:p>
      <text:p text:style-name="Text_20_body"><text:line-break/></text:p>
      <text:p text:style-name="Text_20_body">Адрес страницы: <text:a xlink:type="simple" xlink:href="http://zuzino.mos.ru/presscenter/news/detail/7580760.html" office:name=""><text:span text:style-name="Definition">http://zuzino.mos.ru/presscenter/news/detail/7580760.html</text:span></text:a></text:p>
      <text:p text:style-name="Text_20_body"><text:a xlink:type="simple" xlink:href="http://zuzino.mos.ru" office:name=""><text:span text:style-name="Definition">Управа района Зюз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07T05:23:36Z</meta:creation-date>
    <dc:date>2023-10-07T05:23:36Z</dc:date>
  </office:meta>
</office:document-meta>
</file>