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ктября-состоится-заседание-совета-депутатов-муниципального-округа-зюзино"/>9 октября состоится заседание совета депутатов муниципального округа Зюзино<text:bookmark-end text:name="октября-состоится-заседание-совета-депутатов-муниципального-округа-зюзино"/></text:h>
      <text:p text:style-name="First_20_paragraph">09.10.2018</text:p>
      <text:p text:style-name="Text_20_body">9 октября 2018 года в 17.00 по адресу: ул. Каховка, д. 12б в зале заседаний Совета депутатов состоится очередное заседание Совета депутатов муниципального округа Зюзино.</text:p>
      <text:p text:style-name="Text_20_body"><text:line-break/></text:p>
      <text:p text:style-name="Text_20_body">Адрес страницы: <text:a xlink:type="simple" xlink:href="http://zuzino.mos.ru/presscenter/news/detail/7622274.html" office:name=""><text:span text:style-name="Definition">http://zuzino.mos.ru/presscenter/news/detail/7622274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02:11:01Z</meta:creation-date>
    <dc:date>2023-05-26T02:11:01Z</dc:date>
  </office:meta>
</office:document-meta>
</file>