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обновили-крыши-трех-тысяч-домов"/>В Москве обновили крыши трех тысяч домов<text:bookmark-end text:name="в-москве-обновили-крыши-трех-тысяч-домов"/></text:h>
      <text:p text:style-name="First_20_paragraph">17.10.2018</text:p>
      <text:p text:style-name="Text_20_body"><text:span text:style-name="T1">С 2015 года в столице обновили крыши трех тысяч жилых многоквартирных домов. При ремонте крыш демонтировали старое покрытие и постелили новое.</text:span></text:p>
      <text:p text:style-name="Text_20_body">«Столичная программа капитального ремонта общего имущества в многоквартирных домах реализуется с июля 2015-го. Она охватывает 27 749 домов общей площадью 244,5 миллиона квадратных метров. Всего планируется отремонтировать более 354 тысяч инженерных систем и конструктивных элементов, а также заменить 112 тысяч лифтов», - сообщается на официальном сайте мэра Москвы.</text:p>
      <text:p text:style-name="Text_20_body">В рамках ремонтных работ приводят в порядок стыки плит покрытия, стропила и систему водостока, заменяют ограждения, люки и выходы на чердак и кровлю. Сами чердаки могут утеплять минераловатными плитами.</text:p>
      <text:p text:style-name="Text_20_body"><text:line-break/></text:p>
      <text:p text:style-name="Text_20_body">Адрес страницы: <text:a xlink:type="simple" xlink:href="http://zuzino.mos.ru/presscenter/news/detail/7640734.html" office:name=""><text:span text:style-name="Definition">http://zuzino.mos.ru/presscenter/news/detail/7640734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12:35Z</meta:creation-date>
    <dc:date>2023-05-26T02:12:35Z</dc:date>
  </office:meta>
</office:document-meta>
</file>