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е-столицы-появятся-парковочные-места-только-для-местных-жителей"/>В центре столицы появятся парковочные места только для местных жителей<text:bookmark-end text:name="в-центре-столицы-появятся-парковочные-места-только-для-местных-жителей"/></text:h>
      <text:p text:style-name="First_20_paragraph">28.11.2018</text:p>
      <text:p text:style-name="Text_20_body"><text:span text:style-name="T1">В ближайшее время планируется создать около 60 мест по обращениям жителей в районах Басманный и Замоскворечье, Тверской, Пресня, Хамовники, Мещанский и Якиманка.</text:span></text:p>
      <text:p text:style-name="Text_20_body">Жители, главы ТСЖ и муниципальные депутаты сошлись во мнении, что парковочных мест для желающих оставить свою машину в центре не всегда хватает.</text:p>
      <text:p text:style-name="Text_20_body">«Местные жители просят дать возможность именно им парковаться на улично-дорожной сети, так как у них, зачастую, это единственный способ легально припарковать свой автомобиль. Мы получили очень много обращений, 200 из которых уже обработаны и по некоторым из них есть конкретные решения для организации мест», - сообщается на официальном сайте Московского паркинга.</text:p>
      <text:p text:style-name="Text_20_body">Предложения с адресами, где необходимо создать места для резидентов, можно присылать на почту resident@mos.ru.</text:p>
      <text:p text:style-name="Text_20_body"><text:line-break/></text:p>
      <text:p text:style-name="Text_20_body">Адрес страницы: <text:a xlink:type="simple" xlink:href="http://zuzino.mos.ru/presscenter/news/detail/7727060.html" office:name=""><text:span text:style-name="Definition">http://zuzino.mos.ru/presscenter/news/detail/7727060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09:06Z</meta:creation-date>
    <dc:date>2023-05-26T02:09:06Z</dc:date>
  </office:meta>
</office:document-meta>
</file>