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лодежной-палате-подвели-итоги-акции"/>В Молодежной палате подвели итоги акции<text:bookmark-end text:name="в-молодежной-палате-подвели-итоги-акции"/></text:h>
      <text:p text:style-name="First_20_paragraph">03.12.2018</text:p>
      <text:p text:style-name="Text_20_body"><text:span text:style-name="T1">Члены молодежной палатой Зюзино подвели итоги Международной акции «Тест по истории Отечества».</text:span></text:p>
      <text:p text:style-name="Text_20_body">Акция проводилась 30 ноября среди учащихся 10 классов "Образовательного комплекса градостроительства "Столица" и школы №1279.</text:p>
      <text:p text:style-name="Text_20_body">Несмотря на то, что в проекте ежегодно принимают участие более 1 млн человек из более чем 40 стран мира, район Зюзино может гордиться своими школьниками, средний процент правильных ответов которых превосходит показатель 83. Особенно приятно осознавать, что выше среднего ребята знают и блок «История Московского ополчения», который в московских школах относится к региональному компоненту.</text:p>
      <text:p text:style-name="Text_20_body">Особенно хочется поблагодарить преподавателей истории, а также особенно отличившихся ребят школ-участниц и пожелать, что в следующем году к исторической акции присоединятся все школы района.</text:p>
      <text:p text:style-name="Text_20_body">На следующей неделе в официальной обстановке все ребята получат сертификаты об участии.</text:p>
      <text:p text:style-name="Text_20_body"><text:line-break/></text:p>
      <text:p text:style-name="Text_20_body">Адрес страницы: <text:a xlink:type="simple" xlink:href="http://zuzino.mos.ru/presscenter/news/detail/7737969.html" office:name=""><text:span text:style-name="Definition">http://zuzino.mos.ru/presscenter/news/detail/7737969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5:24:01Z</meta:creation-date>
    <dc:date>2023-10-07T05:24:01Z</dc:date>
  </office:meta>
</office:document-meta>
</file>