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грамоты-мосгордумы-вручили-на-праздновании-в-зюзине"/>Грамоты Мосгордумы вручили на праздновании в Зюзине<text:bookmark-end text:name="грамоты-мосгордумы-вручили-на-праздновании-в-зюзине"/></text:h>
      <text:p text:style-name="First_20_paragraph">02.04.2019</text:p>
      <text:p text:style-name="Text_20_body"><text:span text:style-name="T1">Праздник, посвященный Дню музея, в частности, 4-летию Музея Зюзинской волости и 15-летию создания Региональной общественной организации Зюзинское общество старожилов, прошел в Зюзине.</text:span></text:p>
      <text:p text:style-name="Text_20_body">На праздновании собрались старожилы, создавшие Музей Зюзинской волости, и ветераны, которые стали завсегдатаями музейных мероприятий.</text:p>
      <text:p text:style-name="Text_20_body">Собравшихся приветствовал депутат Московской городской думы Семенников Александр Григорьевич. Он вручил Грамоту председателю правления Зюзинского общества старожилов Дербишиной Валентине Николаевне. Все члены правления Общества также были удостоены грамот Московской городской думы.</text:p>
      <text:p text:style-name="Text_20_body">На сцене появилась девушка в вятическом платье, словно сошедшая с музейной экспозиции, и руководитель Музея Ярославцева Светлана Ивановна в небольшой лекции рассказала зрителям о древних уборах, которые тогда были ещё не украшениями, а оберегами.</text:p>
      <text:p text:style-name="Text_20_body">За многолетнюю работу по сохранению местных традиций и личный вклад в создание Музея Ярославцева Светлана Ивановна была награждена Грамотой префекта ЮЗАО г. Москвы Волкова О.А.</text:p>
      <text:p text:style-name="Text_20_body">В торжественной обстановке юбилея Дербишина В.Н. вручила Удостоверения Общества восьми новым членам, которые уже активно включились в краеведческую работу: принесли фотографии, различные документы, предметы, имеющие музейную ценность, написали воспоминания о своей семье и о событиях прошлого века.</text:p>
      <text:p text:style-name="Text_20_body">Все деловые эпизоды перемежались красочными номерами художественной самодеятельности студий СДЦ «Ратмира».</text:p>
      <text:p text:style-name="Text_20_body">Выступили на концерте и члены Литературной студии «СЛОВО» под руководством члена СП России Ярославцевой С.И., действующей при Музее. Стихи о целительной мощи Зюзинского леса прочёл Алексей Николаевич Смирнов.</text:p>
      <text:p text:style-name="Text_20_body">Белина Зинаида Петровна посвятила свои строки древней легенде о борьбе сил добра и зла на зюзинской земле.</text:p>
      <text:p text:style-name="Text_20_body">А Никульников Иван Иванович после строк о вечности любви, вдохновляющей человека, завершил своё выступление строками: «Есть в Москве жемчужина / это наше Зюзино…»</text:p>
      <text:p text:style-name="Text_20_body">И собравшиеся в зале зрители были полностью с ним согласны.</text:p>
      <text:p text:style-name="Text_20_body"><text:line-break/></text:p>
      <text:p text:style-name="Text_20_body">Адрес страницы: <text:a xlink:type="simple" xlink:href="http://zuzino.mos.ru/presscenter/news/detail/7993372.html" office:name=""><text:span text:style-name="Definition">http://zuzino.mos.ru/presscenter/news/detail/7993372.html</text:span></text:a></text:p>
      <text:p text:style-name="Text_20_body"><text:a xlink:type="simple" xlink:href="http://zuzino.mos.ru" office:name=""><text:span text:style-name="Definition">Управа района Зюз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0-07T05:47:16Z</meta:creation-date>
    <dc:date>2023-10-07T05:47:16Z</dc:date>
  </office:meta>
</office:document-meta>
</file>