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ителю-географии-м.-пилипчуку-вручили-грамоту-за-многолетнее-деятельное-участие-в-жизни-музея-зюзинской-волости"/>Учителю географии М. Пилипчуку вручили грамоту "За многолетнее деятельное участие в жизни Музея Зюзинской волости"<text:bookmark-end text:name="учителю-географии-м.-пилипчуку-вручили-грамоту-за-многолетнее-деятельное-участие-в-жизни-музея-зюзинской-волости"/></text:h>
      <text:p text:style-name="First_20_paragraph">04.04.2019</text:p>
      <text:p text:style-name="Text_20_body"><text:span text:style-name="T1">Когда 3 апреля в Музей Зюзинской волости пришёл Владимир Михайлович Пилипчук, чтобы поговорить о новом совместном с музеем проекте, ему – в связи с 125-летием Зюзинской неполной средней школы – была вручена Грамота, подписанная депутатом Мосгордумы Семенниковым А.Г., «За многолетнее деятельное участие в жизни Музея Зюзинской волости».</text:span></text:p>
      <text:p text:style-name="Text_20_body">Учитель географии В.М. Пилипчук – руководитель музея истории района Черёмушек «На Глинищах» и музея природы Московского региона «Окоём», что не один год действуют в школы № 539 (ныне подразделение школе №15).</text:p>
      <text:p text:style-name="Text_20_body">Когда в библиотеке шк. №539 были обнаружены книги с несколькими печатями: Зюзинской Н.С.Ш., шк. №855 (этот номер дали школе села Зюзина, когда оно вошло в состав столицы), а затем и шк. №539, куда перевели библиотеку из 855-й, которую в 1978 г. закрыли, реорганизовав в спортивную, – Пилипчук понял, что это самое весомое доказательство непрерывности биографии прежней сельской школы, ставшей городской и достигшей в 2014 г. 120 лет.</text:p>
      <text:p text:style-name="Text_20_body">Светлана Ярославцева написала тогда о биографии сельской школы в своей книге «От Черёмушек до Зюзина». И Пилипчук от имени школы подарил Музею Зюзинской волости исторически ценный библиотечный раритет с несколькими печатями всех школ.</text:p>
      <text:p text:style-name="Text_20_body">На мероприятии в музее обсудили новый проект «История местного самоуправления моего края» для Всероссийского конкурса среди школ страны, который Владимир Михайлович решил делать c ученицей 9в класса Людмилой Семашко на материале села Зюзина.</text:p>
      <text:p text:style-name="Text_20_body">  На плане села Зюзина отмечен дом, где находился сельсовет, а в книге «Девять веков юга Москвы» в главе «Земля – народу» много страниц посвящено деятельности Зюзинского сельсовета от 1918 до 1960 гг.</text:p>
      <text:p text:style-name="Text_20_body"><text:line-break/></text:p>
      <text:p text:style-name="Text_20_body">Адрес страницы: <text:a xlink:type="simple" xlink:href="http://zuzino.mos.ru/presscenter/news/detail/7998640.html" office:name=""><text:span text:style-name="Definition">http://zuzino.mos.ru/presscenter/news/detail/7998640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36:12Z</meta:creation-date>
    <dc:date>2023-05-30T14:36:12Z</dc:date>
  </office:meta>
</office:document-meta>
</file>