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уристический-слет-приглашаются-члены-молодежной-палаты-района-зюзино"/>На туристический слет приглашаются члены молодежной палаты района Зюзино<text:bookmark-end text:name="на-туристический-слет-приглашаются-члены-молодежной-палаты-района-зюзино"/></text:h>
      <text:p text:style-name="First_20_paragraph">09.08.2019</text:p>
      <text:p text:style-name="Text_20_body"><text:span text:style-name="T1">С 17 по 18 августа поселение Марушкинское приглашает молодых парламентарий района Зюзино принять участие в турслете.</text:span></text:p>
      <text:p text:style-name="Text_20_body">Втом году встреча станет уже пятой по счету, туристические слеты стали фишкой для поселения. В рамках мероприятии будут организованы туристические походы, где команд ждут: полосы препятствий, туристическая пешеходная дистанция, конкурс узловязов и лазертаг.</text:p>
      <text:p text:style-name="Text_20_body">Сообщается, что в походе могут участвовать членов молодежной палаты старше 18 лет. Также необходимо собрать команду из 5 человек, 2 запасных и отправить заявку на участие до 14 августа на почту: <text:a xlink:type="simple" xlink:href="mailto:mbu2012@list.ru" office:name=""><text:span text:style-name="Definition">mbu2012@list.ru</text:span></text:a>. </text:p>
      <text:p text:style-name="Text_20_body">Заехать можно будет уже 17 августа в 10.00.</text:p>
      <text:p text:style-name="Text_20_body"/>
      <text:p text:style-name="Text_20_body"><text:line-break/></text:p>
      <text:p text:style-name="Text_20_body">Адрес страницы: <text:a xlink:type="simple" xlink:href="http://zuzino.mos.ru/presscenter/news/detail/8273868.html" office:name=""><text:span text:style-name="Definition">http://zuzino.mos.ru/presscenter/news/detail/827386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6:08:38Z</meta:creation-date>
    <dc:date>2023-10-07T16:08:38Z</dc:date>
  </office:meta>
</office:document-meta>
</file>