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юзине-прошло-127-заседание-клуба-краеведов-волость"/>В Зюзине прошло 127 заседание клуба краеведов «Волость»<text:bookmark-end text:name="в-зюзине-прошло-127-заседание-клуба-краеведов-волость"/></text:h>
      <text:p text:style-name="First_20_paragraph">02.10.2019</text:p>
      <text:p text:style-name="Text_20_body"><text:span text:style-name="T1">Московские краеведы собрались на 127 заседание Клуба краеведов «Волость» у остановки «Зюзинская улица» 1 октября, они увидели новую смотровую площадку, с которой открывается удивительный вид на глубокое русло древней реки, очевидно заслуживающей название Котёл. В XVII веке примерно здесь была дамба с прудом, мельницей и проходящей через реку дорогой, постепенно ставшей улицей села Зюзина.</text:span></text:p>
      <text:p text:style-name="Text_20_body">На данный момент виден тот выступ высокого берега, на который опирались древние мосты через реку. Последний мост был разобран в 1960-х годах при прокладке Севастопольского проспекта, под которым в трубе ныне протекает древний Котёл. От моста и начиналась сельская улица, сохранившаяся сегодня как безымянный проезд между городскими домами, насыщенный древними артефактами.</text:p>
      <text:p text:style-name="Text_20_body">Здесь сохранилась и въездная в усадьбу Липовая аллея, ставшая Памятником культуры регионального значения, датируемая 1807 году, а в конце её – площадка, где археологи при раскопках 1973 году открыли Селище Зюзино-1, где в XII веке поселились вятичи и заложили основу будущего села.</text:p>
      <text:p text:style-name="Text_20_body">Особое внимание краеведов, как всегда, Памятнику архитектуры – Южному флигелю зюзинской усадьбы, с историей которого связаны судьбы известных фамилий – от князей Прозоровских, владевших зюзинской дачей с 1687 по 1780 годах, до симбирских дворян Бекетовых и их потомков, которые жили здесь с 1785 по 1879 годах. Полковница Ирина Ивановна Бекетова, наследница богатого заводчика Мясникова, на месте сгоревшей в Отечественную войну 1812 г. деревянной усадьбы построила каменную, один из двух флигелей которой сохранился до сих пор.</text:p>
      <text:p text:style-name="Text_20_body">Стала историческим артефактом и скульптура девушки «Каховки», поставленная у кинотеатра Одесса» в 1973 г. Но если в начале своего бытия скульптура была центром небольшой площади у кинотеатра, то сегодня ее можно увидеть только сзади, чего не хотели, наверное, её авторы, установить которых пока не удалось.</text:p>
      <text:p text:style-name="Text_20_body">А неподалёку от скульптуры героини гражданской войны трассу Старой Зюзинской улицы пересекла строительная площадка – и это новый исторический штрих: среди пятиэтажек, вставших более полувека назад на месте старинного села и теперь ждущих сноса при реновации, поднимается 19-этажный гигант, куда переселятся большинство окрестных жителей.</text:p>
      <text:p text:style-name="Text_20_body"><text:line-break/></text:p>
      <text:p text:style-name="Text_20_body">Адрес страницы: <text:a xlink:type="simple" xlink:href="http://zuzino.mos.ru/presscenter/news/detail/8389353.html" office:name=""><text:span text:style-name="Definition">http://zuzino.mos.ru/presscenter/news/detail/8389353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5:55:59Z</meta:creation-date>
    <dc:date>2023-10-07T05:55:59Z</dc:date>
  </office:meta>
</office:document-meta>
</file>