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-начала-2019-года-появились-почти-280-детских-площадок"/>В Москве с начала 2019 года появились почти 280 детских площадок<text:bookmark-end text:name="в-москве-с-начала-2019-года-появились-почти-280-детских-площадок"/></text:h>
      <text:p text:style-name="First_20_paragraph">09.10.2019</text:p>
      <text:p text:style-name="Text_20_body"><text:span text:style-name="T1">Власти Москвы с начала 2019 года привели в порядок и установили в столичных парках 279 детских площадок. Еще по 39 игровым зонам планируется провести работы до конца года. Сообщается на официальном </text:span><text:a xlink:type="simple" xlink:href="https://www.mos.ru/news/item/63366073/" office:name=""><text:span text:style-name="Definition"><text:span text:style-name="T1">портале</text:span></text:span></text:a><text:span text:style-name="T1"> Мэра Москвы.</text:span></text:p>
      <text:p text:style-name="Text_20_body">"С начала года в Москве обновили и установили 279 детских площадок. Они находятся на 139 парковых и озелененных территориях. Игровые комплексы на них приспособлены для детей разных возрастов. Всего до конца года в Москве создадут и обновят 318 детских площадок", - говорится в сообщении.</text:p>
      <text:p text:style-name="Text_20_body">В частности, в ходе благоустройства в Детском Черкизовском парке две игровые зоны полностью реконструировали, на третьей заменили основание и покрытие. На территории усадьбы Люблино установили шесть детских площадок, одна из них оборудована для посетителей с ограниченными возможностями.</text:p>
      <text:p text:style-name="Text_20_body"><text:line-break/></text:p>
      <text:p text:style-name="Text_20_body">Адрес страницы: <text:a xlink:type="simple" xlink:href="http://zuzino.mos.ru/presscenter/news/detail/8405458.html" office:name=""><text:span text:style-name="Definition">http://zuzino.mos.ru/presscenter/news/detail/840545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1:20:05Z</meta:creation-date>
    <dc:date>2023-05-24T11:20:05Z</dc:date>
  </office:meta>
</office:document-meta>
</file>