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я-литературная-студия-слово-провела-чтение-стихов"/>9 октября литературная студия «Слово» провела чтение стихов<text:bookmark-end text:name="октября-литературная-студия-слово-провела-чтение-стихов"/></text:h>
      <text:p text:style-name="First_20_paragraph">11.10.2019</text:p>
      <text:p text:style-name="Text_20_body"><text:span text:style-name="T1">Литературная студия «Слово» при Музее Зюзинской волости в связи с ремонтом помещения музея собралась по адресу: ул. Херсонская, д. 9, к. 2, под. 2. Белина Зинаида Петровна перед тем, как по плану читать свои стихи, рассказала о своём недавнем участии в митинге общественной организации «Дети войны».</text:span></text:p>
      <text:p text:style-name="Text_20_body">Она показала значок, который предполагается выпустить для детей войны (1928-1945 г.р.), рассказала о тех льготах, которые им предполагается предоставить. Но соответствующий федеральный закон пока не принят и даже неоднократно отклонялся: у правительства нет денег.</text:p>
      <text:p text:style-name="Text_20_body">Пятеро среди собравшихся вошли бы в эту возрастную категорию, и они поддержали проект.</text:p>
      <text:p text:style-name="Text_20_body">Потом Зинаида Петровна более часа читала стихи о природе. Её душа чутко воспринимает все смены времён года: колебания воздушных масс, ароматы цветов, разноцветье листвы, беспредельную животворность земли, принимающей в себя по осени увядающие травы и вновь дающей жизнь нежным росткам с приходом солнечного тепла весной.</text:p>
      <text:p text:style-name="Text_20_body">Долго ещё собравшиеся обсуждали и услышанные стихи, и те жизненные коллизии, о которых в них идёт речь. Следующее заседание Литстудии «Слово» состоится здесь же 13 ноября в 18.00.</text:p>
      <text:p text:style-name="Text_20_body"><text:line-break/></text:p>
      <text:p text:style-name="Text_20_body">Адрес страницы: <text:a xlink:type="simple" xlink:href="http://zuzino.mos.ru/presscenter/news/detail/8412053.html" office:name=""><text:span text:style-name="Definition">http://zuzino.mos.ru/presscenter/news/detail/8412053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03:37:35Z</meta:creation-date>
    <dc:date>2023-05-16T03:37:35Z</dc:date>
  </office:meta>
</office:document-meta>
</file>