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и-документы-приглашают-на-бесплатные-мастер-классы"/>«Мои документы» приглашают на бесплатные мастер-классы<text:bookmark-end text:name="мои-документы-приглашают-на-бесплатные-мастер-классы"/></text:h>
      <text:p text:style-name="First_20_paragraph">06.11.2019</text:p>
      <text:p text:style-name="Text_20_body"><text:span text:style-name="T1">Поучаствовать в мастер-классах, а также посетить лекции и семинары можно с 5 по 10 ноября в центрах госуслуг «Мои документы». Об этом сообщает Агентство городских новостей «Москва» со ссылкой на официальный сайт Мэра столицы.</text:span></text:p>
      <text:p text:style-name="Text_20_body">«В центрах госуслуг «Мои документы» проведут бесплатные мастер-классы, лекции и семинары. На мастер-классах «Mos.ru: как получать услуги, не выходя из дома» ведущий поможет зарегистрироваться в личном кабинете на mos.ru и покажет, как передавать показания приборов учета и записываться на прием в государственные учреждения. Посетителям также расскажут обо всех существующих электронных услугах и ответят на вопросы. Регистрация на мастер-классы не требуется», - отмечается в сообщении.</text:p>
      <text:p text:style-name="Text_20_body">Жители Юго-Западного округа смогут 9 ноября прослушать семинар «Интернет-образование: как не потратить время впустую», который пройдет во флагманском офисе ЮЗАО на Новоясеневском проспекте, д. 1, во время которого специалисты подробно расскажут об онлайн-образовании.</text:p>
      <text:p text:style-name="Text_20_body"><text:line-break/></text:p>
      <text:p text:style-name="Text_20_body">Адрес страницы: <text:a xlink:type="simple" xlink:href="http://zuzino.mos.ru/presscenter/news/detail/8469307.html" office:name=""><text:span text:style-name="Definition">http://zuzino.mos.ru/presscenter/news/detail/8469307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35Z</meta:creation-date>
    <dc:date>2023-05-26T02:12:35Z</dc:date>
  </office:meta>
</office:document-meta>
</file>