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обновилась-экспозиция-москва---с-заботой-об-истории"/>В центрах госуслуг обновилась экспозиция «Москва - с заботой об истории»<text:bookmark-end text:name="в-центрах-госуслуг-обновилась-экспозиция-москва---с-заботой-об-истории"/></text:h>
      <text:p text:style-name="First_20_paragraph">15.11.2019</text:p>
      <text:p text:style-name="Text_20_body"><text:span text:style-name="T1">Ноябрьская выставка, проводящаяся в рамках тематического блока «Защитники Москвы», посвящена мобилизации столицы и жизни москвичей в осадном положении.</text:span></text:p>
      <text:p text:style-name="Text_20_body">Цель проекта - сохранить историческую память о защитниках города, подаривших нам мирное небо над головой. В экспозицию вошли документы и фотографии, награды и предметы быта времен Великой Отечественной войны, переданные москвичами в Главархив в рамках проекта «Москва - с заботой об истории». С полным перечнем редких фотографий и документов военной эпохи, предоставленных Главархивом, посетители могут ознакомиться с помощью интерактивного экрана. Кроме того, здесь можно будет принять участие в викторине «История московских заводов в военное время».</text:p>
      <text:p text:style-name="Text_20_body">Увидеть историю жителей Москвы 1941 года через их истории и письма, прослушать аудиоинсталляцию и посмотреть, как выглядели улицы Москвы того времени, можно во флагманском офисе «Мои документы» в ТЦ «Спектр» по адресу: Новоясеневский проспект, д. 1 (с 10.00 до 22.00) и в центре госуслуг района Обручевский (Ленинский проспект, д. 103) с 8.00 до 20.00.</text:p>
      <text:p text:style-name="Text_20_body"><text:line-break/></text:p>
      <text:p text:style-name="Text_20_body">Адрес страницы: <text:a xlink:type="simple" xlink:href="http://zuzino.mos.ru/presscenter/news/detail/8491876.html" office:name=""><text:span text:style-name="Definition">http://zuzino.mos.ru/presscenter/news/detail/8491876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34Z</meta:creation-date>
    <dc:date>2023-05-26T02:12:34Z</dc:date>
  </office:meta>
</office:document-meta>
</file>