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чных-отделах-загс-пройдут-юридические-консультации-к-всемирному-дню-ребенка"/>В столичных отделах ЗАГС пройдут юридические консультации к Всемирному дню ребенка<text:bookmark-end text:name="в-столичных-отделах-загс-пройдут-юридические-консультации-к-всемирному-дню-ребенка"/></text:h>
      <text:p text:style-name="First_20_paragraph">19.11.2019</text:p>
      <text:p text:style-name="Text_20_body"><text:span text:style-name="T1">20 ноября в двенадцати отделах ЗАГС и одиннадцати центрах госуслуг можно будет получить консультацию по вопросам защиты прав детей, оставшихся без попечения родителей, усыновителей и детей с ограниченными возможностями здоровья. Об этом </text:span><text:a xlink:type="simple" xlink:href="https://www.mos.ru/news/item/65419073/" office:name=""><text:span text:style-name="Definition"><text:span text:style-name="T1">сообщает</text:span></text:span></text:a><text:span text:style-name="T1"> официальный сайт Мэра Москвы.</text:span></text:p>
      <text:p text:style-name="Text_20_body">Консультации юристов пройдут во Всероссийский день правовой помощи детям, приуроченный к Всемирному дню ребенка. Также можно будет получить ответы на вопросы, касающиеся государственной регистрации актов гражданского состояния и совершения других юридически значимых действий в отношении или с участием несовершеннолетних детей.</text:p>
      <text:p text:style-name="Text_20_body">Примечательно, что в рамках акции дети смогут самостоятельно обратиться в отделы ЗАГС и центры госуслуг за консультацией.</text:p>
      <text:p text:style-name="Text_20_body"><text:line-break/></text:p>
      <text:p text:style-name="Text_20_body">Адрес страницы: <text:a xlink:type="simple" xlink:href="http://zuzino.mos.ru/presscenter/news/detail/8500850.html" office:name=""><text:span text:style-name="Definition">http://zuzino.mos.ru/presscenter/news/detail/8500850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34Z</meta:creation-date>
    <dc:date>2023-05-26T02:12:34Z</dc:date>
  </office:meta>
</office:document-meta>
</file>