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овских-домах-заменят-около-двух-тысяч-лифтов-по-программе-капремонта"/>В московских домах заменят около двух тысяч лифтов по программе капремонта<text:bookmark-end text:name="в-московских-домах-заменят-около-двух-тысяч-лифтов-по-программе-капремонта"/></text:h>
      <text:p text:style-name="First_20_paragraph">22.11.2019</text:p>
      <text:p text:style-name="Text_20_body"><text:span text:style-name="T1">По итогам года в столичных многоквартирных домах по программе капремонта будет заменено 1820 лифтов, 1180 из них уже смонтировали.</text:span></text:p>
      <text:p text:style-name="Text_20_body">Как сообщили в столичном Фонде капитального ремонта, все новые подъемные механизмы соответствуют требованиям технического регламента Таможенного союза.</text:p>
      <text:p text:style-name="Text_20_body">В обязательный перечень работ по замене оборудования также входят увеличение проема дверей там, где это необходимо и установка панелей управления с увеличенным по размеру полноцветным электронным табло где это возможно.</text:p>
      <text:p text:style-name="Text_20_body"><text:line-break/></text:p>
      <text:p text:style-name="Text_20_body">Адрес страницы: <text:a xlink:type="simple" xlink:href="http://zuzino.mos.ru/presscenter/news/detail/8511513.html" office:name=""><text:span text:style-name="Definition">http://zuzino.mos.ru/presscenter/news/detail/8511513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2:12:34Z</meta:creation-date>
    <dc:date>2023-05-26T02:12:34Z</dc:date>
  </office:meta>
</office:document-meta>
</file>