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годние-праздники-будут-работать-дежурные-центры-госуслуг"/>В новогодние праздники будут работать дежурные центры госуслуг<text:bookmark-end text:name="в-новогодние-праздники-будут-работать-дежурные-центры-госуслуг"/></text:h>
      <text:p text:style-name="First_20_paragraph">30.12.2019</text:p>
      <text:p text:style-name="Text_20_body"><text:span text:style-name="T1">Москвичи в новогодние праздники смогут получить некоторые виды госуслуг в дежурных офисах «Мои документы», которые будут работать в каждом округе. Об этом сообщает Информационный центр Правительства Москвы.</text:span></text:p>
      <text:p text:style-name="Text_20_body">«Новогодние праздники - долгожданное время отдыха для всех. Но и в эти праздничные дни горожанам могут понадобиться социальные услуги. Центры госуслуг, поликлиники, ЗАГС и другие службы продолжат работать в выходные, но в особом режиме. Например, «Мои документы» с 1 по 8 января будут закрыты, но взамен в каждом округе будет работать дежурный центр. Подать заявление в ЗАГС также можно будет в течение праздничных дней, а центры социального обслуживания будут работать в период длинных выходных практически полный день», - отмечается в сообщении со ссылкой на заммэра Москвы по вопросам социального развития Анастасии Раковой.</text:p>
      <text:p text:style-name="Text_20_body">Уточняется, что дежурные офисы будут работать 2-6 января, а также 8 января с 11:00 до 20:00. Здесь можно будет получить документы о регистрации рождения и смерти, регистрации установления отцовства, а также подать заявление на оформление соцкарты и получить временный единый социальный билет для бесплатного проезда на общественном транспорте. 31 декабря флагманские офисы центров госуслуг ЦАО и ЮЗАО будут открыты для посетителей с 10:00 до 20:00. Районные центры и Дворец госуслуг будут работать в этот день в обычном режиме - с 8:00 до 20:00 и с 10:00 до 22:00 соответственно.</text:p>
      <text:p text:style-name="Text_20_body"><text:line-break/></text:p>
      <text:p text:style-name="Text_20_body">Адрес страницы: <text:a xlink:type="simple" xlink:href="http://zuzino.mos.ru/presscenter/news/detail/8601362.html" office:name=""><text:span text:style-name="Definition">http://zuzino.mos.ru/presscenter/news/detail/8601362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5Z</meta:creation-date>
    <dc:date>2023-05-26T02:12:35Z</dc:date>
  </office:meta>
</office:document-meta>
</file>