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ласти-москвы-обсудили-антитеррористическую-защищенность-города"/>Власти Москвы обсудили антитеррористическую защищенность города<text:bookmark-end text:name="власти-москвы-обсудили-антитеррористическую-защищенность-города"/></text:h>
      <text:p text:style-name="First_20_paragraph">20.02.2020</text:p>
      <text:p text:style-name="Text_20_body"><text:span text:style-name="T1">В ходе заседания национального антитеррористического комитета (НАК) были рассмотрены вопросы деятельности органов государственной власти и местного самоуправления по обеспечению антитеррористической защищенности социально значимых объектов.</text:span></text:p>
      <text:p text:style-name="Text_20_body">Как сообщается на официальном сайте НАК, в мероприятии, которое проходило под председательством руководителя антитеррористического комитета, Директора ФСБ России Александра Бортникова, участвовали члены НАК, полномочные представители Президента Российской Федерации, руководители федеральных органов исполнительной власти, представители правоохранительных органов и специальных служб.</text:p>
      <text:p text:style-name="Text_20_body">В своем выступлении А. Бортников рассказал, что в стране реализуются правовые и организационные мероприятия, направленные на обеспечение антитеррористической защищенности объектов здравоохранения, торговли, культуры, спорта, образования и иных социально значимых объектов, что позволяет минимизировать возможные угрозы.</text:p>
      <text:p text:style-name="Text_20_body">Отмечается, что в ходе заседания были выработаны дополнительные меры по совершенствованию деятельности в данной сфере.</text:p>
      <text:p text:style-name="Text_20_body"><text:line-break/></text:p>
      <text:p text:style-name="Text_20_body">Адрес страницы: <text:a xlink:type="simple" xlink:href="http://zuzino.mos.ru/presscenter/news/detail/8706313.html" office:name=""><text:span text:style-name="Definition">http://zuzino.mos.ru/presscenter/news/detail/8706313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20:30:13Z</meta:creation-date>
    <dc:date>2023-05-23T20:30:13Z</dc:date>
  </office:meta>
</office:document-meta>
</file>