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повысят-антитеррористическую-защищенность-ряда-инженерных-сетей"/>В столице повысят антитеррористическую защищенность ряда инженерных сетей<text:bookmark-end text:name="в-столице-повысят-антитеррористическую-защищенность-ряда-инженерных-сетей"/></text:h>
      <text:p text:style-name="First_20_paragraph">27.05.2020</text:p>
      <text:p text:style-name="Text_20_body"><text:span text:style-name="T1">Свыше ста километров коллекторов в столице планируется оснастить современными системами безопасности. Об этом сообщает Агентство городских новостей «Москва» со ссылкой на пресс-службу ГУП «Москоллектор».</text:span></text:p>
      <text:p text:style-name="Text_20_body">«В столице ведется колоссальная работа по модернизации инженерной и коммуникационной инфраструктуры, по совершенствованию практик ее обслуживания и управления. Значительных успехов в этом направлении достигло ГУП «Москоллектор». Все объекты предприятия телемеханизированы, и происходит круглосуточный мониторинг 792-километрового коллекторного хозяйства Москвы. 120 тыс. датчиков: охранно-пожарной сигнализации, затопления, температуры, аппаратура контроля метана», - отмечается в сообщении.</text:p>
      <text:p text:style-name="Text_20_body">Программа технического перевооружения слаботочных систем ГУП «Москоллектор» была разработана в целях повышения уровня безопасности объектов коллекторного хозяйства в пределах Садового кольца и вдоль вылетных магистралей и в рамках государственной программы Москвы «Развитие коммунально-инженерной инфраструктуры и энергосбережение». Уточняется, что в программу вошло 108 км общегородских коллекторов, в которых проложены ключевые коммуникации: магистральные тепловые и водопроводные сети, высоковольтные силовые кабели, кабели связи и спецсвязи. «Реализация данной программы на предприятии планируется до 2025 года», - пояснил гендиректор предприятия Яков Ротмистров.</text:p>
      <text:p text:style-name="Text_20_body">По мнению специалистов, выполнение программы позволит предприятию повысить безопасность и антитеррористическую защищенность объектов инженерной инфраструктуры и их бесперебойную работу на долгие годы.</text:p>
      <text:p text:style-name="Text_20_body">Фото: moscollector.ru</text:p>
      <text:p text:style-name="Text_20_body"><text:line-break/></text:p>
      <text:p text:style-name="Text_20_body">Адрес страницы: <text:a xlink:type="simple" xlink:href="http://zuzino.mos.ru/presscenter/news/detail/8924293.html" office:name=""><text:span text:style-name="Definition">http://zuzino.mos.ru/presscenter/news/detail/8924293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09:08Z</meta:creation-date>
    <dc:date>2023-05-26T02:09:08Z</dc:date>
  </office:meta>
</office:document-meta>
</file>