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оправкам-конституции-рф-в-электронном-виде-проголосовать-могли-только-жители-москвы-и-нижнего-новгорода"/>По поправкам Конституции РФ в электронном виде проголосовать могли только жители Москвы и Нижнего Новгорода<text:bookmark-end text:name="по-поправкам-конституции-рф-в-электронном-виде-проголосовать-могли-только-жители-москвы-и-нижнего-новгорода"/></text:h>
      <text:p text:style-name="First_20_paragraph">05.08.2020</text:p>
      <text:p text:style-name="Text_20_body"><text:span text:style-name="T1">Столичные власти отрицают подлинность базы паспортных данных, продающейся в даркнете под видом данных участников электронного голосования по поправкам в Конституцию. По словам начальника управления по развитию смарт-проектов правительства Москвы Артема Костырко, это – мошенническая "пустышка".</text:span></text:p>
      <text:p text:style-name="Text_20_body">Объявления о продаже 1,2 млн строк таких данных по $1,5 за каждую обнаружили журналисты "Коммерсанто". Продавец заявил изданию, что база ценна своей актуальностью и возможностью совместить ее с другими данными, при этом корреспондент газеты получил от продавца пример скриншота такой объединенной базы с фамилией, именем, отчеством, ИНН и данными по зарегистрированным компаниям гражданина.</text:p>
      <text:p text:style-name="Text_20_body">«Мы сравнили представленные ("Коммерсанту" продавцом базы для проверки) данные по это0му гражданину, - отметил Артем Костырко в блоге для сайта "Эха Москвы". - Мы увидели, что он не электронный избиратель. Как так? Очень просто – данных этого гражданина в реестре заявлений на электронное голосование, и, тем более, в самом реестре электронных избирателей нет. По открытым источникам (ФИО гражданина значится в реестре индивидуальных предпринимателей) оказалось, что он не имеет московской регистрации, он житель микрорайона Востряково, города Домодедово, Московской области. Его вообще не могло быть в реестре электронных избирателей, потому что ДЭГ принимали участие только жители Москвы и Нижегородской области».</text:p>
      <text:p text:style-name="Text_20_body">А. Костырко подчеркнул, что происхождение базы неясно, откуда в ней данные, помимо паспортных - тоже неизвестно, и почему там люди с подмосковной пропиской. По его словам, это "точно никакая не база электронных избирателей". Он предположил, что мошенники выдают "пустышку" за личные данные пользователей, полученных в государственном ведомстве.</text:p>
      <text:p text:style-name="Text_20_body">Напомним, 9 июля, после завершения голосования по поправкам, стало известно, что в сеть утекла база заакодированных паспортных данных участников голосования. Опрошенные "Коммерсантом" эксперты сказали, что на продажу выставили именно эту базу с предложением дополнять ее другими данными. Они также назвали опасным мнение чиновников, что в таком виде утекшие данные не представляют интерес для мошенников.</text:p>
      <text:p text:style-name="Text_20_body">Фото: duma.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zuzino.mos.ru/presscenter/news/detail/9101907.html" office:name=""><text:span text:style-name="Definition">http://zuzino.mos.ru/presscenter/news/detail/9101907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16:20:44Z</meta:creation-date>
    <dc:date>2023-10-07T16:20:44Z</dc:date>
  </office:meta>
</office:document-meta>
</file>