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инять-участие-в-электронных-общественных-обсуждениях"/>Как принять участие в электронных общественных обсуждениях?<text:bookmark-end text:name="как-принять-участие-в-электронных-общественных-обсуждениях"/></text:h>
      <text:p text:style-name="First_20_paragraph">23.09.2020</text:p>
      <text:p text:style-name="Text_20_body"><text:span text:style-name="T1">Если вы житель Москвы и у вас есть предложения, как сделать наш город лучше, а может быть вы знаете, где не хватает дополнительного пешеходного перехода, музыкальной школы, или поликлиники или вы хотите создать комфортную городскую среду для себя и своих близких?</text:span><text:line-break/><text:line-break/>Участвуйте в Общественных обсуждениях на «Активном гражданине», оставляйте свои отзывы по проектам и решайте, где нужно построить новый спортивный центр, как улучшить транспортную ситуацию в вашем районе или благоустроить территорию вокруг новой станции метро.<text:line-break/><text:line-break/></text:p>
      <text:p text:style-name="Text_20_body">Специально для новых участников мы выпустили подробный ролик-инструкция о том, как принять участие в электронных общественных обсуждениях.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9263509.html" office:name=""><text:span text:style-name="Definition">http://zuzino.mos.ru/presscenter/news/detail/9263509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27Z</meta:creation-date>
    <dc:date>2023-05-26T02:12:27Z</dc:date>
  </office:meta>
</office:document-meta>
</file>