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каховке-23--5-началась-отделка-квартир"/>В доме на Каховке, 23- 5 началась отделка квартир<text:bookmark-end text:name="в-доме-на-каховке-23--5-началась-отделка-квартир"/></text:h>
      <text:p text:style-name="First_20_paragraph">21.01.2021</text:p>
      <text:p text:style-name="Text_20_body"><text:span text:style-name="T1">В реновационном доме по улице Каховке, 23- 5 началась отделка квартир. Об этом сообщает информационная служба Фонда реновации.</text:span></text:p>
      <text:p text:style-name="Text_20_body"><text:line-break/>19- этажный монолитный дом на 108 квартир планируют ввести в эксплуатацию в этом году. В доме будет 38 — однокомнатных квартир, 32 — двухкомнатных, и 38 трехкомнатых, подземная парковка.</text:p>
      <text:p text:style-name="Text_20_body">Первый этаж оформлен витражным остеклением. На придомовой территории выделены зоны размещения детской и спортивной площадок, а также площадки для отдыха.</text:p>
      <text:p text:style-name="Text_20_body">Проектное решение дома обеспечивает комфортную и доступную среду для перемещения родителей с колясками и маломобильных групп населения.</text:p>
      <text:p text:style-name="Text_20_body">Благоустройство придомовой территории предусматривает озеленение: посадку деревьев, кустарников и устройство цветников и газонов. В квартирах запроектированы остекленные лоджии. Оконные блоки – ПВХ с двухкамерным стеклопакетом.</text:p>
      <text:p text:style-name="Text_20_body"><text:bookmark text:name="ctrlcopy"/> Технические решения дома обеспечивают своевременную эвакуацию людей и их защиту от опасных факторов пожара, доступ личного состава пожарных подразделений и подачу средств пожаротушения.</text:p>
      <text:p text:style-name="Text_20_body">Фото: vk.com/mosrenovacia</text:p>
      <text:p text:style-name="Text_20_body"><text:line-break/></text:p>
      <text:p text:style-name="Text_20_body">Адрес страницы: <text:a xlink:type="simple" xlink:href="http://zuzino.mos.ru/presscenter/news/detail/9655639.html" office:name=""><text:span text:style-name="Definition">http://zuzino.mos.ru/presscenter/news/detail/9655639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02:11:14Z</meta:creation-date>
    <dc:date>2023-06-15T02:11:14Z</dc:date>
  </office:meta>
</office:document-meta>
</file>