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раме-луки-освятили-икону-иоанна-сочавского"/>В Храме Луки освятили икону Иоанна Сочавского<text:bookmark-end text:name="в-храме-луки-освятили-икону-иоанна-сочавского"/></text:h>
      <text:p text:style-name="First_20_paragraph">26.01.2021</text:p>
      <text:p text:style-name="Text_20_body"><text:span text:style-name="T1">В Храме Святителя Луки Крымского в Зюзине, возведенного на месте строительства храма в честь Священномученика Ермогена, состоялось освящение новой иконы великомученика Иоанна Сочавского. Провел обряд настоятель храма иерей Иоанн Омелянчук.</text:span></text:p>
      <text:p text:style-name="Text_20_body">В мероприятии приняли участие прихожане храма, которые жертвовали средства для написания художником этой иконы. После освящения иерей Иоанн Омелянчук рассказал о малоизвестном святом и поблагодарил всех, кто принял участие в богоугодном деле.</text:p>
      <text:p text:style-name="Text_20_body">По словам священника, Великомученник Иоанн Сочавский не только помогает людям ведущим торговлю, но и исцеляет от болезней.</text:p>
      <text:p text:style-name="Text_20_body"><text:line-break/></text:p>
      <text:p text:style-name="Text_20_body">Адрес страницы: <text:a xlink:type="simple" xlink:href="http://zuzino.mos.ru/presscenter/news/detail/9664484.html" office:name=""><text:span text:style-name="Definition">http://zuzino.mos.ru/presscenter/news/detail/9664484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4T07:53:42Z</meta:creation-date>
    <dc:date>2024-01-24T07:53:42Z</dc:date>
  </office:meta>
</office:document-meta>
</file>